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06a1e9a7386973d5e3b8ea7cd7f4aad.png"/>
  <manifest:file-entry manifest:media-type="image/svg+xml" manifest:full-path="Pictures/bb5c2a855ce11749dad7e5c02516f2ab.svg"/>
  <manifest:file-entry manifest:media-type="image/svg+xml" manifest:full-path="Pictures/75a557e1613084354a06b517bba0c0d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306a1e9a7386973d5e3b8ea7cd7f4aad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sorbus.ibot.cas.cz/wiki/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-more_3"/><text:bookmark-start text:name="read-more"/>Read More<text:bookmark-end text:name="__RefHeading___read-more_3"/><text:bookmark-end text:name="read-more"/></text:h>
      <text:p text:style-name="Text_20_body">All documentation and additional information besides the <text:a xlink:type="simple" xlink:href="https://sorbus.ibot.cas.cz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bb5c2a855ce11749dad7e5c02516f2ab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bb5c2a855ce11749dad7e5c02516f2ab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bb5c2a855ce11749dad7e5c02516f2ab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bb5c2a855ce11749dad7e5c02516f2ab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bb5c2a855ce11749dad7e5c02516f2ab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75a557e1613084354a06b517bba0c0dd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3T00::59:26</meta:creation-date>
    <dc:creator>Generated</dc:creator>
    <dc:date>2026-09-03T00::59:26</dc:date>
    <dc:language>en-US</dc:language>
    <meta:editing-cycles>1</meta:editing-cycles>
    <meta:editing-duration>PT0S</meta:editing-duration>
    <dc:title>wiki:dokuwiki</dc:title>
  </office:meta>
</office:document-meta>
</file>