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tart"/><text:bookmark-start text:name="__RefHeading___computing-cluster-of-the-institute-of-botany-czech-academy-of-sciences_1"/><text:bookmark-start text:name="computing-cluster-of-the-institute-of-botany-czech-academy-of-sciences"/>Computing cluster of the Institute of Botany, Czech Academy of Sciences<text:bookmark-end text:name="__RefHeading___computing-cluster-of-the-institute-of-botany-czech-academy-of-sciences_1"/><text:bookmark-end text:name="computing-cluster-of-the-institute-of-botany-czech-academy-of-sciences"/></text:h>
      <text:p text:style-name="Text_20_body"><text:a xlink:type="simple" xlink:href="https://www.ibot.cas.cz/en/" text:style-name="Internet_20_link" text:visited-style-name="Visited_20_Internet_20_Link">The Institute of Botany (IBOT) of the Czech Academy of Sciences (CAS)</text:a> operates within the <text:a xlink:type="simple" xlink:href="https://www.metacentrum.cz/en/" text:style-name="Internet_20_link" text:visited-style-name="Visited_20_Internet_20_Link">MetaCentrum</text:a> of <text:a xlink:type="simple" xlink:href="https://www.cesnet.cz/services/massive-computations-metacentrum/?lang=en" text:style-name="Internet_20_link" text:visited-style-name="Visited_20_Internet_20_Link">CESNET</text:a> infrastructures, its own computer cluster and data storage based in Průhonice. In order to access these resources, the user must be a member of the MetaCentru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11::27:19</meta:creation-date>
    <dc:creator>Generated</dc:creator>
    <dc:date>2026-09-03T11::27:19</dc:date>
    <dc:language>en-US</dc:language>
    <meta:editing-cycles>1</meta:editing-cycles>
    <meta:editing-duration>PT0S</meta:editing-duration>
    <dc:title>en:start</dc:title>
  </office:meta>
</office:document-meta>
</file>