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d1dbd0ec5172a71f133b6dd83344b0.png"/>
  <manifest:file-entry manifest:media-type="image/png" manifest:full-path="Pictures/fe6c879ac987300d794d33ea92e96564.png"/>
  <manifest:file-entry manifest:media-type="image/png" manifest:full-path="Pictures/422d261912c386dfab0b0a919dab82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Institute of Botany Legend" text:anchor-type="paragraph" draw:z-index="0" svg:width="5.2916666666667cm" style:rel-width="100%"><draw:text-box><text:p text:style-name="legendcenter"><draw:frame draw:style-name="mediacenter" draw:name="Institute of Botany" text:anchor-type="paragraph" draw:z-index="0" svg:width="5.2916666666667cm" style:rel-width="100%" svg:height="1.8989715189873cm" style:rel-height="scale"><draw:image xlink:href="Pictures/ffd1dbd0ec5172a71f133b6dd83344b0.png" xlink:type="simple" xlink:show="embed" xlink:actuate="onLoad"/></draw:frame>Institute of Botany</text:p></draw:text-box></draw:frame></text:p>
      <text:p text:style-name="Text_20_body"><draw:frame draw:style-name="mediacenter" draw:name="Czech Academy of Sciences Legend" text:anchor-type="paragraph" draw:z-index="0" svg:width="5.2916666666667cm" style:rel-width="100%"><draw:text-box><text:p text:style-name="legendcenter"><draw:frame draw:style-name="mediacenter" draw:name="Czech Academy of Sciences" text:anchor-type="paragraph" draw:z-index="1" svg:width="5.2916666666667cm" style:rel-width="100%" svg:height="1.4494565217391cm" style:rel-height="scale"><draw:image xlink:href="Pictures/fe6c879ac987300d794d33ea92e96564.png" xlink:type="simple" xlink:show="embed" xlink:actuate="onLoad"/></draw:frame>Czech Academy of Sciences</text:p></draw:text-box></draw:frame></text:p>
      <text:p text:style-name="Text_20_body"><draw:frame draw:style-name="mediacenter" draw:name="MetaCentrum Legend" text:anchor-type="paragraph" draw:z-index="0" svg:width="5.2916666666667cm" style:rel-width="100%"><draw:text-box><text:p text:style-name="legendcenter"><draw:frame draw:style-name="mediacenter" draw:name="MetaCentrum" text:anchor-type="paragraph" draw:z-index="2" svg:width="5.2916666666667cm" style:rel-width="100%" svg:height="1.2720110847189cm" style:rel-height="scale"><draw:image xlink:href="Pictures/422d261912c386dfab0b0a919dab8208.png" xlink:type="simple" xlink:show="embed" xlink:actuate="onLoad"/></draw:frame>MetaCentrum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27:58</meta:creation-date>
    <dc:creator>Generated</dc:creator>
    <dc:date>2026-09-15T16::27:58</dc:date>
    <dc:language>en-US</dc:language>
    <meta:editing-cycles>1</meta:editing-cycles>
    <meta:editing-duration>PT0S</meta:editing-duration>
    <dc:title>en:sidebar</dc:title>
  </office:meta>
</office:document-meta>
</file>