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0bd9c15620e20af54a36db94a9fe1e.png"/>
  <manifest:file-entry manifest:media-type="image/png" manifest:full-path="Pictures/0f4b14f7b28018a418e0ac1aa435cc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pristup"/>Back to <text:a xlink:type="simple" xlink:href="https://sorbus.ibot.cas.cz/en/bu-metacentrum-vyuziti" text:style-name="Internet_20_link" text:visited-style-name="Visited_20_Internet_20_Link">the Institute of Botany &amp; MetaCentrum, usage of the computing resources</text:a> and see also <text:a xlink:type="simple" xlink:href="https://sorbus.ibot.cas.cz/en/prace" text:style-name="Internet_20_link" text:visited-style-name="Visited_20_Internet_20_Link">work on the cluster</text:a>.</text:p>
      <text:h text:style-name="Heading_20_1" text:outline-level="1"><text:bookmark-start text:name="__RefHeading___access-to-the-computing-cluster-of-ibot-for-employees-and-collaborators_1"/><text:bookmark-start text:name="access-to-the-computing-cluster-of-ibot-for-employees-and-collaborators"/>Access to the computing cluster of IBOT for employees and collaborators<text:bookmark-end text:name="__RefHeading___access-to-the-computing-cluster-of-ibot-for-employees-and-collaborators_1"/><text:bookmark-end text:name="access-to-the-computing-cluster-of-ibot-for-employees-and-collaborators"/></text:h>
      <text:list text:style-name="Numbering_20_1" text:continue-numbering="false">
        <text:list-item>
          <text:p text:style-name="Numbering_20_1_Content_First"> Complete <text:a xlink:type="simple" xlink:href="https://metavo.metacentrum.cz/en/application/" text:style-name="Internet_20_link" text:visited-style-name="Visited_20_Internet_20_Link">the application for the MetaCentrum</text:a> (you can register under any organization, not solely IBOT).</text:p>
        </text:list-item>
        <text:list-item>
          <text:p text:style-name="Numbering_20_1_Content"> Join the <text:span text:style-name="Strong_20_Emphasis">ibot</text:span> group by contacting the <text:a xlink:type="simple" xlink:href="https://sorbus.ibot.cas.cz/en/spravci-podpora" text:style-name="Internet_20_link" text:visited-style-name="Visited_20_Internet_20_Link">cluster’s administrator</text:a>. Membership of this group is not mandatory for using the computing resources, but grants a higher priority.</text:p>
        </text:list-item>
        <text:list-item>
          <text:p text:style-name="Numbering_20_1_Content"> It is recommended that computational tasks are prepared on the <text:a xlink:type="simple" xlink:href="https://docs.metacentrum.cz/basics/concepts/#frontends-storages-homes" text:style-name="Internet_20_link" text:visited-style-name="Visited_20_Internet_20_Link">frontend</text:a> node <text:span text:style-name="Source_20_Text">tilia.ibot.cas.cz</text:span> (alias <text:span text:style-name="Source_20_Text">tilia.metacentrum.cz</text:span>), although this is not a requirement.</text:p>
        </text:list-item>
        <text:list-item>
          <text:p text:style-name="Numbering_20_1_Content"> Data can be stored on the <text:a xlink:type="simple" xlink:href="https://sorbus.ibot.cas.cz/en/datove-uloziste" text:style-name="Internet_20_link" text:visited-style-name="Visited_20_Internet_20_Link">Průhonice data storage</text:a> (again not a requirement) at <text:span text:style-name="Source_20_Text">/storage/pruhonice1-ibot/</text:span>.</text:p>
        </text:list-item>
        <text:list-item>
          <text:p text:style-name="Numbering_20_1_Content_Last"> At submission to the computing queue, by adding to the <text:span text:style-name="Source_20_Text">qsub</text:span> command the <text:span text:style-name="Source_20_Text">-q ibot</text:span> parameter, the analysis will be carried on our cluster, e.g. <text:span text:style-name="Source_20_Text">qsub -l walltime=1:0:0 -q ibot -l select=1:ncpus=1:mem=1gb:scratch_local=1gb -m abe script.sh</text:span>.</text:p>
        </text:list-item>
      </text:list>
      <text:p text:style-name="Text_20_body">Employees and students from other organizations can submit tasks and run <text:a xlink:type="simple" xlink:href="https://docs.metacentrum.cz/software/modules/" text:style-name="Internet_20_link" text:visited-style-name="Visited_20_Internet_20_Link">any applications</text:a> on the Průhonice cluster using the same <text:a xlink:type="simple" xlink:href="https://docs.metacentrum.cz/basics/concepts/" text:style-name="Internet_20_link" text:visited-style-name="Visited_20_Internet_20_Link">requesting commands</text:a> and following the same <text:a xlink:type="simple" xlink:href="https://docs.metacentrum.cz/access/terms/#usage-rules" text:style-name="Internet_20_link" text:visited-style-name="Visited_20_Internet_20_Link">rules</text:a> as for any other node in the MetaCentrum.</text:p>
      <text:h text:style-name="Heading_20_2" text:outline-level="2"><text:bookmark-start text:name="__RefHeading___login-into-metacentrum-infrastructure_2"/><text:bookmark-start text:name="login-into-metacentrum-infrastructure"/>Login into MetaCentrum infrastructure<text:bookmark-end text:name="__RefHeading___login-into-metacentrum-infrastructure_2"/><text:bookmark-end text:name="login-into-metacentrum-infrastructure"/></text:h>
      <text:p text:style-name="Text_20_body">All logins intro MetaCentrum infrastructure, including <text:a xlink:type="simple" xlink:href="https://metavo.metacentrum.cz/en/application/" text:style-name="Internet_20_link" text:visited-style-name="Visited_20_Internet_20_Link">application</text:a> (and e.g. <text:a xlink:type="simple" xlink:href="https://owncloud.cesnet.cz/" text:style-name="Internet_20_link" text:visited-style-name="Visited_20_Internet_20_Link">ownCloud</text:a> or <text:a xlink:type="simple" xlink:href="https://filesender.cesnet.cz/" text:style-name="Internet_20_link" text:visited-style-name="Visited_20_Internet_20_Link">FileSender</text:a>) use <text:a xlink:type="simple" xlink:href="https://www.eduid.cz/en/index" text:style-name="Internet_20_link" text:visited-style-name="Visited_20_Internet_20_Link">EduID</text:a>:</text:p>
      <text:p text:style-name="Text_20_body"><draw:frame draw:style-name="mediacenter" draw:name="EduID Legend" text:anchor-type="paragraph" draw:z-index="0" svg:width="15.875cm"><draw:text-box><text:p text:style-name="legendcenter"><draw:frame draw:style-name="mediacenter" draw:name="EduID" text:anchor-type="paragraph" draw:z-index="0" svg:width="15.875cm" svg:height="6.6812719812427cm"><draw:image xlink:href="Pictures/250bd9c15620e20af54a36db94a9fe1e.png" xlink:type="simple" xlink:show="embed" xlink:actuate="onLoad"/></draw:frame>EduID</text:p></draw:text-box></draw:frame></text:p>
      <text:p text:style-name="Text_20_body">After finding and selecting Institute of Botany, the user is redirect to page requesting loging with institutional credentials. Domain user name and password (Active Directory) are used as <text:span text:style-name="Source_20_Text">name.surname</text:span> (<text:span text:style-name="Strong_20_Emphasis">without</text:span> <text:span text:style-name="Source_20_Text">@ibot.cas.cz</text:span>):</text:p>
      <text:p text:style-name="Text_20_body"><draw:frame draw:style-name="mediacenter" draw:name="Login Legend" text:anchor-type="paragraph" draw:z-index="0" svg:width="15.875cm"><draw:text-box><text:p text:style-name="legendcenter"><draw:frame draw:style-name="mediacenter" draw:name="Login" text:anchor-type="paragraph" draw:z-index="1" svg:width="15.875cm" svg:height="19.071796338673cm"><draw:image xlink:href="Pictures/0f4b14f7b28018a418e0ac1aa435ccf1.png" xlink:type="simple" xlink:show="embed" xlink:actuate="onLoad"/></draw:frame>Login</text:p></draw:text-box></draw:frame></text:p>
      <text:p text:style-name="Text_20_body">In case of problems with login contact <text:a xlink:type="simple" xlink:href="mailto:helpdesk@ibot.cas.cz" text:style-name="Internet_20_link" text:visited-style-name="Visited_20_Internet_20_Link">IT helpdesk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44:45</meta:creation-date>
    <dc:creator>Generated</dc:creator>
    <dc:date>2026-09-06T16::44:45</dc:date>
    <dc:language>en-US</dc:language>
    <meta:editing-cycles>1</meta:editing-cycles>
    <meta:editing-duration>PT0S</meta:editing-duration>
    <dc:title>en:pristup</dc:title>
  </office:meta>
</office:document-meta>
</file>