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43a45bf0b44e0a5fcf90fa68ca818c4.png"/>
  <manifest:file-entry manifest:media-type="image/svg+xml" manifest:full-path="Pictures/bb5c2a855ce11749dad7e5c02516f2a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prace"/>Back to <text:a xlink:type="simple" xlink:href="https://sorbus.ibot.cas.cz/en/bu-metacentrum-vyuziti" text:style-name="Internet_20_link" text:visited-style-name="Visited_20_Internet_20_Link">the Institute of Botany &amp; MetaCentrum, usage of the computing resources</text:a>.</text:p>
      <text:h text:style-name="Heading_20_1" text:outline-level="1"><text:bookmark-start text:name="__RefHeading___work-on-the-cluster_1"/><text:bookmark-start text:name="work-on-the-cluster"/>Work on the cluster<text:bookmark-end text:name="__RefHeading___work-on-the-cluster_1"/><text:bookmark-end text:name="work-on-the-cluster"/></text:h>
      <text:p text:style-name="Text_20_body"><draw:frame draw:style-name="mediaright" draw:name="0" text:anchor-type="paragraph" draw:z-index="0" svg:width="5.2916666666667cm" style:rel-width="100%" svg:height="5.3896604938272cm" style:rel-height="scale"><draw:image xlink:href="Pictures/843a45bf0b44e0a5fcf90fa68ca818c4.png" xlink:type="simple" xlink:show="embed" xlink:actuate="onLoad"/></draw:frame></text:p>
      <table:table table:style-name="Table_Quotation1">
        <table:table-column/>
        <table:table-row>
          <table:table-cell office:value-type="string" table:style-name="Cell_Quotation1">
            <text:p text:style-name="tablealignleft"><draw:frame draw:style-name="media" draw:name="1" text:anchor-type="as-char" draw:z-index="1" svg:width="" svg:rel-width="100%" svg:height="0cm"><draw:image xlink:href="Pictures/bb5c2a855ce11749dad7e5c02516f2ab.svg" xlink:type="simple" xlink:show="embed" xlink:actuate="onLoad"/></draw:frame> <text:span text:style-name="Strong_20_Emphasis">Basic information about work in MetaCentrum are on <text:a xlink:type="simple" xlink:href="https://wiki.metacentrum.cz/wiki/Categorized_list_of_topics" text:style-name="Internet_20_link" text:visited-style-name="Visited_20_Internet_20_Link">its wiki</text:a>.</text:span> Prior you start work on MetaCentrum, reads its documentation and learn how to work in Linux command line. <draw:frame draw:style-name="media" draw:name="2" text:anchor-type="as-char" draw:z-index="2" svg:width="" svg:rel-width="100%" svg:height="0cm"><draw:image xlink:href="Pictures/bb5c2a855ce11749dad7e5c02516f2ab.svg" xlink:type="simple" xlink:show="embed" xlink:actuate="onLoad"/></draw:frame></text:p>
          </table:table-cell>
        </table:table-row>
      </table:table>
      <text:p text:style-name="Text_20_body">MetaCentrum, and therefore the Průhonice cluster, run in a <text:a xlink:type="simple" xlink:href="https://wiki.metacentrum.cz/wiki/Categorized_list_of_topics" text:style-name="Internet_20_link" text:visited-style-name="Visited_20_Internet_20_Link">Linux environment</text:a> (use logs in via <text:span text:style-name="Strong_20_Emphasis">SSH</text:span>), which implies that users must <text:a xlink:type="simple" xlink:href="https://wiki.metacentrum.cz/wiki/Beginners_guide" text:style-name="Internet_20_link" text:visited-style-name="Visited_20_Internet_20_Link">master the basic UNIX commands</text:a> in order to interact with the operating system. The user must prepare in advance a script containing all commands and operations that will be performed during the analysis. The job is executed by submitting the script with the <text:span text:style-name="Source_20_Text">qsub</text:span> command. To submit a job to a queue on our cluster the user must add to the <text:span text:style-name="Source_20_Text">qsub</text:span> command the <text:span text:style-name="Source_20_Text">-q ibot</text:span> parameter. The node on which the computations will be carried out can be specified such as <text:span text:style-name="Source_20_Text">-l cluster=carex</text:span>, <text:span text:style-name="Source_20_Text">-l cluster=draba</text:span> or <text:span text:style-name="Source_20_Text">-l cluster=vinca</text:span>. Other parameters are available and can be obtained from the <text:a xlink:type="simple" xlink:href="https://metavo.metacentrum.cz/pbsmon2/qsub_pbspro" text:style-name="Internet_20_link" text:visited-style-name="Visited_20_Internet_20_Link">qsub assembler tool</text:a>. E.g.:</text:p>
      <table:table table:style-name="Table">
        <table:table-column table:style-name="odt_auto_style_table_column_2_1"/>
        <table:table-row>
          <table:table-cell office:value-type="string" table:style-name="tablecell">
            <text:p text:style-name="Preformatted_20_Text"><text:span text:style-name="highlight_co0"># Login to fronend</text:span><text:line-break/><text:span text:style-name="highlight_kw2">ssh</text:span> USER<text:span text:style-name="highlight_sy0">@</text:span>tilia.ibot.cas.cz<text:line-break/><text:span text:style-name="highlight_co0"># Prepare task...</text:span><text:line-break/><text:span text:style-name="highlight_co0"># ...and run it:</text:span><text:line-break/>qsub ... <text:span text:style-name="highlight_re5">-q</text:span> ibot ...<text:line-break/>qsub ... <text:span text:style-name="highlight_re5">-q</text:span> ibot <text:span text:style-name="highlight_re5">-l</text:span> <text:span text:style-name="highlight_re2">cluster</text:span>=carex ...<text:line-break/>qsub ... <text:span text:style-name="highlight_re5">-q</text:span> ibot <text:span text:style-name="highlight_re5">-l</text:span> <text:span text:style-name="highlight_re2">cluster</text:span>=draba ...<text:line-break/>qsub ... <text:span text:style-name="highlight_re5">-q</text:span> ibot <text:span text:style-name="highlight_re5">-l</text:span> <text:span text:style-name="highlight_re2">cluster</text:span>=vinca ...<text:line-break/>qsub <text:span text:style-name="highlight_re5">-l</text:span> <text:span text:style-name="highlight_re2">walltime</text:span>=<text:span text:style-name="highlight_nu0">1</text:span>:<text:span text:style-name="highlight_nu0">0</text:span>:<text:span text:style-name="highlight_nu0">0</text:span> <text:span text:style-name="highlight_re5">-q</text:span> ibot <text:span text:style-name="highlight_re5">-l</text:span> <text:span text:style-name="highlight_re2">select</text:span>=<text:span text:style-name="highlight_nu0">1</text:span>:<text:span text:style-name="highlight_re2">ncpus</text:span>=<text:span text:style-name="highlight_nu0">4</text:span>:<text:span text:style-name="highlight_re2">mem</text:span>=4gb:<text:span text:style-name="highlight_re2">scratch_local</text:span>=1gb <text:span text:style-name="highlight_re5">-m</text:span> abe script.sh</text:p>
          </table:table-cell>
        </table:table-row>
      </table:table>
      <text:p text:style-name="Text_20_body">Although all the machines support <text:span text:style-name="Strong_20_Emphasis">hyperthreading</text:span>, the queuing system can only manage physical cores. If the user wants to take advantage of hyperthreading, she needs to book the entire node on which the analysis will be carried on, e.g. something like:</text:p>
      <table:table table:style-name="Table">
        <table:table-column table:style-name="odt_auto_style_table_column_3_1"/>
        <table:table-row>
          <table:table-cell office:value-type="string" table:style-name="tablecell">
            <text:p text:style-name="Preformatted_20_Text">qsub <text:span text:style-name="highlight_re5">-l</text:span> <text:span text:style-name="highlight_re2">walltime</text:span>=<text:span text:style-name="highlight_nu0">1</text:span>:<text:span text:style-name="highlight_nu0">0</text:span>:<text:span text:style-name="highlight_nu0">0</text:span> <text:span text:style-name="highlight_re5">-q</text:span> ibot <text:span text:style-name="highlight_re5">-l</text:span> <text:span text:style-name="highlight_re2">select</text:span>=<text:span text:style-name="highlight_nu0">1</text:span>:<text:span text:style-name="highlight_re2">ncpus</text:span>=<text:span text:style-name="highlight_nu0">8</text:span>:<text:span text:style-name="highlight_re2">mem</text:span>=500gb:<text:span text:style-name="highlight_re2">scratch_local</text:span>=5100gb:<text:span text:style-name="highlight_re2">hyperthreading</text:span>=True:<text:span text:style-name="highlight_re2">cluster</text:span>=carex <text:span text:style-name="highlight_re5">-l</text:span> <text:span text:style-name="highlight_re2">place</text:span>=exclhost <text:span text:style-name="highlight_re5">-m</text:span> abe skript.sh<text:line-break/>qsub <text:span text:style-name="highlight_re5">-l</text:span> <text:span text:style-name="highlight_re2">walltime</text:span>=<text:span text:style-name="highlight_nu0">1</text:span>:<text:span text:style-name="highlight_nu0">0</text:span>:<text:span text:style-name="highlight_nu0">0</text:span> <text:span text:style-name="highlight_re5">-q</text:span> ibot <text:span text:style-name="highlight_re5">-l</text:span> <text:span text:style-name="highlight_re2">select</text:span>=<text:span text:style-name="highlight_nu0">1</text:span>:<text:span text:style-name="highlight_re2">ncpus</text:span>=<text:span text:style-name="highlight_nu0">80</text:span>:<text:span text:style-name="highlight_re2">mem</text:span>=1500gb:<text:span text:style-name="highlight_re2">scratch_local</text:span>=5100gb:<text:span text:style-name="highlight_re2">hyperthreading</text:span>=True:<text:span text:style-name="highlight_re2">cluster</text:span>=draba <text:span text:style-name="highlight_re5">-l</text:span> <text:span text:style-name="highlight_re2">place</text:span>=exclhost <text:span text:style-name="highlight_re5">-m</text:span> abe skript.sh<text:line-break/>qsub <text:span text:style-name="highlight_re5">-l</text:span> <text:span text:style-name="highlight_re2">walltime</text:span>=<text:span text:style-name="highlight_nu0">1</text:span>:<text:span text:style-name="highlight_nu0">0</text:span>:<text:span text:style-name="highlight_nu0">0</text:span> <text:span text:style-name="highlight_re5">-q</text:span> ibot <text:span text:style-name="highlight_re5">-l</text:span> <text:span text:style-name="highlight_re2">select</text:span>=<text:span text:style-name="highlight_nu0">1</text:span>:<text:span text:style-name="highlight_re2">ncpus</text:span>=<text:span text:style-name="highlight_nu0">16</text:span>:<text:span text:style-name="highlight_re2">mem</text:span>=500gb:<text:span text:style-name="highlight_re2">scratch_local</text:span>=5100gb:<text:span text:style-name="highlight_re2">hyperthreading</text:span>=True:<text:span text:style-name="highlight_re2">cluster</text:span>=vinca <text:span text:style-name="highlight_re5">-l</text:span> <text:span text:style-name="highlight_re2">place</text:span>=exclhost <text:span text:style-name="highlight_re5">-m</text:span> abe skript.sh</text:p>
          </table:table-cell>
        </table:table-row>
      </table:table>
      <text:p text:style-name="Text_20_body">Important parameters are <text:span text:style-name="Source_20_Text">hyperthreading=True</text:span> and <text:span text:style-name="Source_20_Text">-l place=exclhost</text:span> reserving entire servers. The queueing system then does not prevent the analyses to exceed the requested CPU resources, which consequently enables the use of hyperthreading.</text:p>
      <text:p text:style-name="Text_20_body">Users without sufficient knowledge of work in Linux command line should start by studying, e.g. <text:a xlink:type="simple" xlink:href="https://soubory.trapa.cz/linuxcourse/" text:style-name="Internet_20_link" text:visited-style-name="Visited_20_Internet_20_Link">Course of work in Linux command line not only for MetaCentrum</text:a> of <text:a xlink:type="simple" xlink:href="https://trapa.cz/en/" text:style-name="Internet_20_link" text:visited-style-name="Visited_20_Internet_20_Link">Vojtěch Zeisek</text:a>.</text:p>
      <text:p text:style-name="Horizontal_20_Line"/>
      <text:p text:style-name="Text_20_body">See further <text:a xlink:type="simple" xlink:href="https://sorbus.ibot.cas.cz/en/pristup" text:style-name="Internet_20_link" text:visited-style-name="Visited_20_Internet_20_Link">access to the computing cluster of IBOT for employees and collaborator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5T18::31:14</meta:creation-date>
    <dc:creator>Generated</dc:creator>
    <dc:date>2026-09-15T18::31:14</dc:date>
    <dc:language>en-US</dc:language>
    <meta:editing-cycles>1</meta:editing-cycles>
    <meta:editing-duration>PT0S</meta:editing-duration>
    <dc:title>en:prace</dc:title>
  </office:meta>
</office:document-meta>
</file>