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46b110527510ce4ff802303262ffd9.jpg"/>
  <manifest:file-entry manifest:media-type="image/jpeg" manifest:full-path="Pictures/ba66d5853b5c691b551671fa1e08d8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w:vm"/><text:bookmark-start text:name="__RefHeading___virtual-servers_1"/><text:bookmark-start text:name="virtual-servers"/>Virtual servers<text:bookmark-end text:name="__RefHeading___virtual-servers_1"/><text:bookmark-end text:name="virtual-servers"/></text:h>
      <text:p text:style-name="Text_20_body">Virtual server are running on blade server MicroBlade 314E-220 with 7 blades, each with 2x Intel Xeon CPU. Virtualization platform is Proxmox.</text:p>
      <text:p text:style-name="Text_20_body"><draw:frame draw:style-name="mediacenter" draw:name="Virtual servers Legend" text:anchor-type="paragraph" draw:z-index="0" svg:width="15.875cm"><draw:text-box><text:p text:style-name="legendcenter"><draw:frame draw:style-name="mediacenter" draw:name="Virtual servers" text:anchor-type="paragraph" draw:z-index="0" svg:width="15.875cm" svg:height="5.2930207267144cm"><draw:image xlink:href="Pictures/5a46b110527510ce4ff802303262ffd9.jpg" xlink:type="simple" xlink:show="embed" xlink:actuate="onLoad"/></draw:frame>Virtual servers</text:p></draw:text-box></draw:frame></text:p>
      <text:h text:style-name="Heading_20_2" text:outline-level="2"><text:bookmark-start text:name="__RefHeading___frontend-node-tilia_2"/><text:bookmark-start text:name="frontend-node-tilia"/>Frontend node tilia<text:bookmark-end text:name="__RefHeading___frontend-node-tilia_2"/><text:bookmark-end text:name="frontend-node-tilia"/></text:h>
      <text:p text:style-name="Text_20_body">The node comprises of 4 vCPU, 2.4 GHz, 8 GB RAM and 50 GB SSD disk. Its usage follows the same procedures as for any other <text:a xlink:type="simple" xlink:href="https://wiki.metacentrum.cz/wiki/Frontend" text:style-name="Internet_20_link" text:visited-style-name="Visited_20_Internet_20_Link">frontend node in the MetaCentrum</text:a>. It is mainly advantageous to log there in order to process data stored on the <text:a xlink:type="simple" xlink:href="https://sorbus.ibot.cas.cz/en/hw/uloziste" text:style-name="Internet_20_link" text:visited-style-name="Visited_20_Internet_20_Link">Průhonice data array</text:a> and/or to <text:a xlink:type="simple" xlink:href="https://sorbus.ibot.cas.cz/en/hw/vypocetni" text:style-name="Internet_20_link" text:visited-style-name="Visited_20_Internet_20_Link">send requests to the Průhonice cluster</text:a>. It can be reached at <text:span text:style-name="Source_20_Text">tilia.ibot.cas.cz</text:span> (alias <text:span text:style-name="Source_20_Text">tilia.metacentrum.cz</text:span>) and home directories are located at <text:span text:style-name="Source_20_Text">/storage/pruhonice1-ibot/home/…</text:span> on the data array.</text:p>
      <text:h text:style-name="Heading_20_2" text:outline-level="2"><text:bookmark-start text:name="__RefHeading___database-server_3"/><text:bookmark-start text:name="database-server"/>Database server<text:bookmark-end text:name="__RefHeading___database-server_3"/><text:bookmark-end text:name="database-server"/></text:h>
      <text:p text:style-name="Text_20_body">The server is equipped with 8 vCPU, 2.4 GHz, 32 GB RAM and 60 GB SSD disk. It is mainly intended for running NoSQL databases such as <text:a xlink:type="simple" xlink:href="https://neo4j.com/" text:style-name="Internet_20_link" text:visited-style-name="Visited_20_Internet_20_Link">Neo4j</text:a> and <text:a xlink:type="simple" xlink:href="https://www.mongodb.com/" text:style-name="Internet_20_link" text:visited-style-name="Visited_20_Internet_20_Link">MongoDB</text:a> that are used during Apache Hadoop and Spark computations on the <text:a xlink:type="simple" xlink:href="https://sorbus.ibot.cas.cz/en/hw/vypocetni#high-performance-computing-hpc-nodes" text:style-name="Internet_20_link" text:visited-style-name="Visited_20_Internet_20_Link">HPC nodes</text:a>, and for other specialized tasks.</text:p>
      <text:h text:style-name="Heading_20_2" text:outline-level="2"><text:bookmark-start text:name="__RefHeading___gitlab-server_4"/><text:bookmark-start text:name="gitlab-server"/>Gitlab server<text:bookmark-end text:name="__RefHeading___gitlab-server_4"/><text:bookmark-end text:name="gitlab-server"/></text:h>
      <text:p text:style-name="Text_20_body">The server is equipped with 10 vCPU, 2.4 GHz, 16 GB RAM and 2 TB SSD disk. It is used exclusively for running <text:a xlink:type="simple" xlink:href="https://sorbus.ibot.cas.cz/en/gitlab" text:style-name="Internet_20_link" text:visited-style-name="Visited_20_Internet_20_Link">GitLab</text:a>.</text:p>
      <text:p text:style-name="Horizontal_20_Line"/>
      <text:p text:style-name="Text_20_body"><draw:frame draw:style-name="mediacenter" draw:name="Virtual servers Legend" text:anchor-type="paragraph" draw:z-index="0" svg:width="15.875cm"><draw:text-box><text:p text:style-name="legendcenter"><draw:frame draw:style-name="mediacenter" draw:name="Virtual servers" text:anchor-type="paragraph" draw:z-index="1" svg:width="15.875cm" svg:height="15.875cm"><draw:image xlink:href="Pictures/ba66d5853b5c691b551671fa1e08d843.jpg" xlink:type="simple" xlink:show="embed" xlink:actuate="onLoad"/></draw:frame>Virtual servers</text:p></draw:text-box></draw:frame></text:p>
      <text:p text:style-name="Horizontal_20_Line"/>
      <text:p text:style-name="Text_20_body">Back to <text:a xlink:type="simple" xlink:href="https://sorbus.ibot.cas.cz/en/hw" text:style-name="Internet_20_link" text:visited-style-name="Visited_20_Internet_20_Link">hardware overvie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08:16</meta:creation-date>
    <dc:creator>Generated</dc:creator>
    <dc:date>2026-09-15T19::08:16</dc:date>
    <dc:language>en-US</dc:language>
    <meta:editing-cycles>1</meta:editing-cycles>
    <meta:editing-duration>PT0S</meta:editing-duration>
    <dc:title>en:hw:vm</dc:title>
  </office:meta>
</office:document-meta>
</file>