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1afb7367c43b8332959c4891810dd1d.svg"/>
  <manifest:file-entry manifest:media-type="image/png" manifest:full-path="Pictures/bbce4007b64a710669ae7e3bbe8420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atove-uloziste"/><text:bookmark-start text:name="__RefHeading___disk-array_1"/><text:bookmark-start text:name="disk-array"/>Disk array<text:bookmark-end text:name="__RefHeading___disk-array_1"/><text:bookmark-end text:name="disk-array"/></text:h>
      <text:p text:style-name="Text_20_body">Employees and collaborators of IBOT can take advantage of the <text:a xlink:type="simple" xlink:href="https://sorbus.ibot.cas.cz/en/hw/uloziste" text:style-name="Internet_20_link" text:visited-style-name="Visited_20_Internet_20_Link">data storage</text:a> capacity that amounts to a total of 180 TB, for running analyses on the Průhonice cluster and for long term storage. The basic disk usage allowed for members of the <text:span text:style-name="Source_20_Text">ibot</text:span> group is <text:span text:style-name="Strong_20_Emphasis">2 TB</text:span> (7 GB for the others). Shared folder with restricted access to specific users can be also implemented. The storage is backed up in the <text:a xlink:type="simple" xlink:href="https://www.cesnet.cz/services/data-storage/?lang=en" text:style-name="Internet_20_link" text:visited-style-name="Visited_20_Internet_20_Link">CESNET</text:a> infrastructure. For disk quota increase or for the creation of shared folders please contact the <text:a xlink:type="simple" xlink:href="https://sorbus.ibot.cas.cz/en/spravci-podpora" text:style-name="Internet_20_link" text:visited-style-name="Visited_20_Internet_20_Link">administrators</text:a>.</text:p>
      <text:h text:style-name="Heading_20_2" text:outline-level="2"><text:bookmark-start text:name="__RefHeading___how-to-access-the-disk-array_2"/><text:bookmark-start text:name="how-to-access-the-disk-array"/>How to access the disk array<text:bookmark-end text:name="__RefHeading___how-to-access-the-disk-array_2"/><text:bookmark-end text:name="how-to-access-the-disk-array"/></text:h>
      <text:p text:style-name="Text_20_body">Access to the disk array is possible <text:span text:style-name="Strong_20_Emphasis">from any node in the MetaCentrum</text:span>, where it can be found at <text:span text:style-name="Source_20_Text">/storage/pruhonice1-ibot/</text:span> with the home directories located in <text:span text:style-name="Source_20_Text">/storage/pruhonice1-ibot/home/</text:span>.</text:p>
      <text:p text:style-name="Text_20_body">One can access the storage through a direct connection (using any client application such as <text:a xlink:type="simple" xlink:href="https://filezilla-project.org/" text:style-name="Internet_20_link" text:visited-style-name="Visited_20_Internet_20_Link">FileZilla</text:a>) by <text:span text:style-name="Source_20_Text">SFTP</text:span>, <text:span text:style-name="Source_20_Text">SCP</text:span> or <text:span text:style-name="Source_20_Text">SSHFS</text:span> at <text:span text:style-name="Source_20_Text">tilia-nfs.ibot.cas.cz</text:span> (alias <text:span text:style-name="Source_20_Text">storage-pruhonice1-ibot.metacentrum.cz</text:span>). Detailed <text:a xlink:type="simple" xlink:href="https://docs.metacentrum.cz/data/data-within/" text:style-name="Internet_20_link" text:visited-style-name="Visited_20_Internet_20_Link">MetaCentrum instructions</text:a>.</text:p>
      <text:h text:style-name="Heading_20_3" text:outline-level="3"><text:bookmark-start text:name="__RefHeading___graphical-clients_3"/><text:bookmark-start text:name="graphical-clients"/>Graphical clients<text:bookmark-end text:name="__RefHeading___graphical-clients_3"/><text:bookmark-end text:name="graphical-clients"/></text:h>
      <text:p text:style-name="Text_20_body">Use <text:a xlink:type="simple" xlink:href="https://filezilla-project.org/" text:style-name="Internet_20_link" text:visited-style-name="Visited_20_Internet_20_Link">FileZilla</text:a>, <text:a xlink:type="simple" xlink:href="https://winscp.net/eng/docs/lang:en" text:style-name="Internet_20_link" text:visited-style-name="Visited_20_Internet_20_Link">WinSCP</text:a>, etc. and enter:</text:p>
      <text:list text:style-name="List_20_1" text:continue-numbering="false">
        <text:list-item>
          <text:p text:style-name="List_20_1_Content_First"> Host (target server): <text:span text:style-name="Source_20_Text">storage-pruhonice1-ibot.metacentrum.cz</text:span> or <text:span text:style-name="Source_20_Text">tilia-nfs.ibot.cas.cz</text:span></text:p>
        </text:list-item>
        <text:list-item>
          <text:p text:style-name="List_20_1_Content"> Port: <text:span text:style-name="Source_20_Text">22</text:span></text:p>
        </text:list-item>
        <text:list-item>
          <text:p text:style-name="List_20_1_Content"> Protocol: <text:span text:style-name="Source_20_Text">SFTP</text:span>, <text:span text:style-name="Source_20_Text">SCP</text:span>, <text:span text:style-name="Source_20_Text">SSH2</text:span></text:p>
        </text:list-item>
        <text:list-item>
          <text:p text:style-name="List_20_1_Content_Last"> Credentials for MetaCentrum. <draw:frame draw:style-name="media" draw:name="0" text:anchor-type="as-char" draw:z-index="0" svg:width="" svg:rel-width="100%" svg:height="0cm"><draw:image xlink:href="Pictures/01afb7367c43b8332959c4891810dd1d.svg" xlink:type="simple" xlink:show="embed" xlink:actuate="onLoad"/></draw:frame></text:p>
        </text:list-item>
      </text:list>
      <text:p text:style-name="Text_20_body"><draw:frame draw:style-name="mediacenter" draw:name="FileZilla usage Legend" text:anchor-type="paragraph" draw:z-index="0" svg:width="15.875cm"><draw:text-box><text:p text:style-name="legendcenter"><draw:frame draw:style-name="mediacenter" draw:name="FileZilla usage" text:anchor-type="paragraph" draw:z-index="1" svg:width="15.875cm" svg:height="13.23712406015cm"><draw:image xlink:href="Pictures/bbce4007b64a710669ae7e3bbe84203b.png" xlink:type="simple" xlink:show="embed" xlink:actuate="onLoad"/></draw:frame>FileZilla usage</text:p></draw:text-box></draw:frame></text:p>
      <text:h text:style-name="Heading_20_3" text:outline-level="3"><text:bookmark-start text:name="__RefHeading___access-via-command-line_4"/><text:bookmark-start text:name="access-via-command-line"/>Access via command line<text:bookmark-end text:name="__RefHeading___access-via-command-line_4"/><text:bookmark-end text:name="access-via-command-line"/></text:h>
      <table:table table:style-name="Table">
        <table:table-column table:style-name="odt_auto_style_table_column_1_1"/>
        <table:table-row>
          <table:table-cell office:value-type="string" table:style-name="tablecell">
            <text:p text:style-name="Preformatted_20_Text"><text:span text:style-name="highlight_co0"># Copy files to and from the storage...</text:span><text:line-break/><text:span text:style-name="highlight_kw2">scp</text:span> <text:span text:style-name="highlight_re5">-r</text:span> local<text:span text:style-name="highlight_sy0">/</text:span>files USER<text:span text:style-name="highlight_sy0">@</text:span>tilia-nfs.ibot.cas.cz:~<text:span text:style-name="highlight_sy0">/</text:span>server<text:span text:style-name="highlight_sy0">/</text:span>folder<text:span text:style-name="highlight_sy0">/</text:span><text:line-break/><text:span text:style-name="highlight_kw2">scp</text:span> <text:span text:style-name="highlight_re5">-r</text:span> USER<text:span text:style-name="highlight_sy0">@</text:span>tilia-nfs.ibot.cas.cz:~<text:span text:style-name="highlight_sy0">/</text:span>server<text:span text:style-name="highlight_sy0">/</text:span>files notebook<text:span text:style-name="highlight_sy0">/</text:span>folder<text:span text:style-name="highlight_sy0">/</text:span></text:p>
          </table:table-cell>
        </table:table-row>
      </table:table>
      <text:h text:style-name="Heading_20_2" text:outline-level="2"><text:bookmark-start text:name="__RefHeading___shared-folders_5"/><text:bookmark-start text:name="shared-folders"/>Shared folders<text:bookmark-end text:name="__RefHeading___shared-folders_5"/><text:bookmark-end text:name="shared-folders"/></text:h>
      <text:p text:style-name="Text_20_body">Shared folders are located on the storage in folder <text:span text:style-name="Source_20_Text">/storage/pruhonice1-ibot/shared/GROUP_FOLDER/</text:span> accessible from all MetaCentrum frontends and computing nodes. There is UNIX group available for every shared folder, administered in <text:a xlink:type="simple" xlink:href="https://perun.metacentrum.cz/" text:style-name="Internet_20_link" text:visited-style-name="Visited_20_Internet_20_Link">Perun</text:a>. Any user can be group administrator. Login uses MetaCentrum credentials, group admin can than click to „Group Manager“, „Select Group“, „Select VO: MetaCentrum“ and select group whose members should be administered.</text:p>
      <text:p text:style-name="Text_20_body">All files, regardless if they are located in shared folders, or in users' home directories, are counted into personal file quota of particular user (shared folders do not have separate quota). If needed, user can <text:a xlink:type="simple" xlink:href="https://sorbus.ibot.cas.cz/en/spravci-podpora" text:style-name="Internet_20_link" text:visited-style-name="Visited_20_Internet_20_Link">request</text:a> increase of the quota.</text:p>
      <text:p text:style-name="Text_20_body">Files newly created in directory <text:span text:style-name="Source_20_Text">/storage/pruhonice1-ibot/shared/GROUP_FOLDER/</text:span> have automatically set group owner <text:span text:style-name="Source_20_Text">GROUP</text:span>. If it would not happen, user must change group owner. It is then necessary to alter the permissions so that data are accessible exclusively for members of the group using commands like:</text:p>
      <table:table table:style-name="Table">
        <table:table-column table:style-name="odt_auto_style_table_column_2_1"/>
        <table:table-row>
          <table:table-cell office:value-type="string" table:style-name="tablecell">
            <text:p text:style-name="Preformatted_20_Text"><text:span text:style-name="highlight_co0"># Change group owner</text:span><text:line-break/><text:span text:style-name="highlight_kw2">chgrp</text:span> <text:span text:style-name="highlight_re5">-R</text:span> GROUP <text:span text:style-name="highlight_sy0">/</text:span>storage<text:span text:style-name="highlight_sy0">/</text:span>pruhonice1-ibot<text:span text:style-name="highlight_sy0">/</text:span>shared<text:span text:style-name="highlight_sy0">/</text:span>GROUP_FOLDER<text:line-break/><text:span text:style-name="highlight_co0"># Change folder permissions</text:span><text:line-break/><text:span text:style-name="highlight_kw2">find</text:span> <text:span text:style-name="highlight_sy0">/</text:span>storage<text:span text:style-name="highlight_sy0">/</text:span>pruhonice1-ibot<text:span text:style-name="highlight_sy0">/</text:span>shared<text:span text:style-name="highlight_sy0">/</text:span>GROUP_FOLDER<text:span text:style-name="highlight_sy0">/</text:span> <text:span text:style-name="highlight_re5">-type</text:span> d <text:span text:style-name="highlight_re5">-exec</text:span> <text:span text:style-name="highlight_kw2">chmod</text:span> <text:span text:style-name="highlight_nu0">770</text:span> <text:span text:style-name="highlight_st_h">'{}'</text:span> \;<text:line-break/><text:span text:style-name="highlight_co0"># Change file permissions</text:span><text:line-break/><text:span text:style-name="highlight_kw2">find</text:span> <text:span text:style-name="highlight_sy0">/</text:span>storage<text:span text:style-name="highlight_sy0">/</text:span>pruhonice1-ibot<text:span text:style-name="highlight_sy0">/</text:span>shared<text:span text:style-name="highlight_sy0">/</text:span>GROUP_FOLDER<text:span text:style-name="highlight_sy0">/</text:span> <text:span text:style-name="highlight_re5">-type</text:span> f <text:span text:style-name="highlight_re5">-exec</text:span> <text:span text:style-name="highlight_kw2">chmod</text:span> <text:span text:style-name="highlight_nu0">660</text:span> <text:span text:style-name="highlight_st_h">'{}'</text:span> \;</text:p>
          </table:table-cell>
        </table:table-row>
      </table:table>
      <text:p text:style-name="Text_20_body">Because of security of files and necessity of their share, user must be well aware of UNIX permissions! Wrong settings of the permissions might result in data loss (e.g. as by wrongly working script of another user). Alongside it is necessary to set up permissions that another members of the group have full access to them. These tasks can be done in graphical SFTP clients (e.g. FileZilla, WinSCP), however usage of command line is faster and simpler. In case of issues contact <text:a xlink:type="simple" xlink:href="https://sorbus.ibot.cas.cz/en/spravci-podpora" text:style-name="Internet_20_link" text:visited-style-name="Visited_20_Internet_20_Link">maintaine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2T12::08:35</meta:creation-date>
    <dc:creator>Generated</dc:creator>
    <dc:date>2026-09-12T12::08:35</dc:date>
    <dc:language>en-US</dc:language>
    <meta:editing-cycles>1</meta:editing-cycles>
    <meta:editing-duration>PT0S</meta:editing-duration>
    <dc:title>en:datove-uloziste</dc:title>
  </office:meta>
</office:document-meta>
</file>