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22d261912c386dfab0b0a919dab8208.png"/>
  <manifest:file-entry manifest:media-type="image/png" manifest:full-path="Pictures/d67ea1f0f88968a38d3a4e61fc0d7e5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bu-metacentrum-vyuziti"/><text:bookmark-start text:name="__RefHeading___the-institute-of-botany-metacentrum-usage-of-the-computing-resources_1"/><text:bookmark-start text:name="the-institute-of-botany-metacentrum-usage-of-the-computing-resources"/>The Institute of Botany &amp; MetaCentrum, usage of the computing resources<text:bookmark-end text:name="__RefHeading___the-institute-of-botany-metacentrum-usage-of-the-computing-resources_1"/><text:bookmark-end text:name="the-institute-of-botany-metacentrum-usage-of-the-computing-resources"/></text:h>
      <text:p text:style-name="Text_20_body"><draw:frame draw:style-name="mediaright" draw:name="MetaCentrum Legend" text:anchor-type="paragraph" draw:z-index="0" svg:width="5.2916666666667cm" style:rel-width="100%"><draw:text-box><text:p text:style-name="legendcenter"><draw:frame draw:style-name="mediaright" draw:name="MetaCentrum" text:anchor-type="paragraph" draw:z-index="0" svg:width="5.2916666666667cm" style:rel-width="100%" svg:height="1.2720110847189cm" style:rel-height="scale"><draw:image xlink:href="Pictures/422d261912c386dfab0b0a919dab8208.png" xlink:type="simple" xlink:show="embed" xlink:actuate="onLoad"/></draw:frame>MetaCentrum</text:p></draw:text-box></draw:frame></text:p>
      <text:p text:style-name="Text_20_body">Every employee and student in a Czech research institute can get access to the MetaCentrum. MetaCentrum membership is obtained after completing an <text:a xlink:type="simple" xlink:href="https://metavo.metacentrum.cz/en/application/" text:style-name="Internet_20_link" text:visited-style-name="Visited_20_Internet_20_Link">application</text:a>. Usage of the computing resources must be carried strictly in accordance to the MetaCentrum’s <text:a xlink:type="simple" xlink:href="https://www.metacentrum.cz/en/about/rules/" text:style-name="Internet_20_link" text:visited-style-name="Visited_20_Internet_20_Link">rules of use</text:a>.</text:p>
      <text:p text:style-name="Text_20_body"><draw:frame draw:style-name="medialeft" draw:name="BÚ AV ČR Legend" text:anchor-type="paragraph" draw:z-index="0" svg:width="5.2916666666667cm" style:rel-width="100%"><draw:text-box><text:p text:style-name="legendcenter"><draw:frame draw:style-name="medialeft" draw:name="BÚ AV ČR" text:anchor-type="paragraph" draw:z-index="1" svg:width="5.2916666666667cm" style:rel-width="100%" svg:height="1.8846576633166cm" style:rel-height="scale"><draw:image xlink:href="Pictures/d67ea1f0f88968a38d3a4e61fc0d7e58.png" xlink:type="simple" xlink:show="embed" xlink:actuate="onLoad"/></draw:frame>BÚ AV ČR</text:p></draw:text-box></draw:frame></text:p>
      <text:p text:style-name="Text_20_body">Employees of <text:a xlink:type="simple" xlink:href="https://www.ibot.cas.cz/en/" text:style-name="Internet_20_link" text:visited-style-name="Visited_20_Internet_20_Link">IBOT</text:a> enjoy a higher priority on the Průhonice hardware, which means that their analyses will start sooner than non-IBOT requests. However, in order to beneficiate from this priority one must join the <text:span text:style-name="Source_20_Text">ibot</text:span> (membership isn't automatical, <text:a xlink:type="simple" xlink:href="https://sorbus.ibot.cas.cz/en/spravci-podpora" text:style-name="Internet_20_link" text:visited-style-name="Visited_20_Internet_20_Link">admin</text:a> must assign user to the <text:span text:style-name="Source_20_Text">ibot</text:span> group) group, which also grants access to the Průhonice <text:a xlink:type="simple" xlink:href="https://sorbus.ibot.cas.cz/en/datove-uloziste" text:style-name="Internet_20_link" text:visited-style-name="Visited_20_Internet_20_Link">data storage</text:a>. <text:span text:style-name="Strong_20_Emphasis">If you wish to be part of the <text:span text:style-name="Source_20_Text">ibot</text:span> group, please <text:a xlink:type="simple" xlink:href="https://sorbus.ibot.cas.cz/en/spravci-podpora" text:style-name="Internet_20_link" text:visited-style-name="Visited_20_Internet_20_Link">contact the cluster’s administrators</text:a>.</text:span></text:p>
      <text:list text:style-name="List_20_1" text:continue-numbering="false">
        <text:list-item>
          <text:p text:style-name="List_20_1_Content_First"> <text:a xlink:type="simple" xlink:href="https://sorbus.ibot.cas.cz/en/prace" text:style-name="Internet_20_link" text:visited-style-name="Visited_20_Internet_20_Link">Work on the cluster</text:a></text:p>
        </text:list-item>
        <text:list-item>
          <text:p text:style-name="List_20_1_Content_Last"> <text:a xlink:type="simple" xlink:href="https://sorbus.ibot.cas.cz/en/pristup" text:style-name="Internet_20_link" text:visited-style-name="Visited_20_Internet_20_Link">Access to the computing cluster of IBOT for employees and collaborators</text:a> and <text:a xlink:type="simple" xlink:href="https://sorbus.ibot.cas.cz/en/pristup#login-into-metacentrum-infrastructure" text:style-name="Internet_20_link" text:visited-style-name="Visited_20_Internet_20_Link">Login into MetaCentrum infrastructu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9T07::30:45</meta:creation-date>
    <dc:creator>Generated</dc:creator>
    <dc:date>2026-09-09T07::30:45</dc:date>
    <dc:language>en-US</dc:language>
    <meta:editing-cycles>1</meta:editing-cycles>
    <meta:editing-duration>PT0S</meta:editing-duration>
    <dc:title>en:bu-metacentrum-vyuziti</dc:title>
  </office:meta>
</office:document-meta>
</file>