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start"/><text:bookmark-start text:name="__RefHeading___vypocetni-cluster-botanickeho-ustavu-av-cr_1"/><text:bookmark-start text:name="vypocetni-cluster-botanickeho-ustavu-av-cr"/>Výpočetní cluster Botanického ústavu AV ČR<text:bookmark-end text:name="__RefHeading___vypocetni-cluster-botanickeho-ustavu-av-cr_1"/><text:bookmark-end text:name="vypocetni-cluster-botanickeho-ustavu-av-cr"/></text:h>
      <text:p text:style-name="Text_20_body"><text:a xlink:type="simple" xlink:href="https://www.ibot.cas.cz/cs/" text:style-name="Internet_20_link" text:visited-style-name="Visited_20_Internet_20_Link">Botanický ústav AV ČR, v.v.i</text:a> provozuje v Průhonicích v rámci <text:a xlink:type="simple" xlink:href="https://www.metacentrum.cz/cs/" text:style-name="Internet_20_link" text:visited-style-name="Visited_20_Internet_20_Link">MetaCentra</text:a> <text:a xlink:type="simple" xlink:href="https://www.cesnet.cz/sluzby/metacentrum/" text:style-name="Internet_20_link" text:visited-style-name="Visited_20_Internet_20_Link">CESNETu</text:a> vlastní výpočetní cluster a datové úložiště. Pro jejich použití je potřeba, aby uživatel byl členem MetaCentr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34:40</meta:creation-date>
    <dc:creator>Generated</dc:creator>
    <dc:date>2026-09-17T15::34:40</dc:date>
    <dc:language>en-US</dc:language>
    <meta:editing-cycles>1</meta:editing-cycles>
    <meta:editing-duration>PT0S</meta:editing-duration>
    <dc:title>cs:start</dc:title>
  </office:meta>
</office:document-meta>
</file>