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b5c2a855ce11749dad7e5c02516f2a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s:spravci-podpora"/><text:bookmark-start text:name="__RefHeading___spravci-a-podpora_1"/><text:bookmark-start text:name="spravci-a-podpora"/>Správci a podpora<text:bookmark-end text:name="__RefHeading___spravci-a-podpora_1"/><text:bookmark-end text:name="spravci-a-podpora"/></text:h>
      <table:table table:style-name="Table_Quotation1">
        <table:table-column/>
        <table:table-row>
          <table:table-cell office:value-type="string" table:style-name="Cell_Quotation1">
            <text:p text:style-name="tablealignleft"><draw:frame draw:style-name="media" draw:name="0" text:anchor-type="as-char" draw:z-index="0" svg:width="" svg:rel-width="100%" svg:height="0cm"><draw:image xlink:href="Pictures/bb5c2a855ce11749dad7e5c02516f2ab.svg" xlink:type="simple" xlink:show="embed" xlink:actuate="onLoad"/></draw:frame> <text:span text:style-name="Strong_20_Emphasis">Řadu otázek lze prodiskutovat v <text:a xlink:type="simple" xlink:href="https://sorbus.ibot.cas.cz/cs/e-konference" text:style-name="Internet_20_link" text:visited-style-name="Visited_20_Internet_20_Link">e-mailové konferenci</text:a></text:span> <text:span text:style-name="Source_20_Text">cluster-ibot (zavináč) metacentrum (tečka) cz</text:span> — není-li dotaz velmi specifický, je lepší jej položit do e-mailové konference než rovnou správcům. <draw:frame draw:style-name="media" draw:name="1" text:anchor-type="as-char" draw:z-index="1" svg:width="" svg:rel-width="100%" svg:height="0cm"><draw:image xlink:href="Pictures/bb5c2a855ce11749dad7e5c02516f2ab.svg" xlink:type="simple" xlink:show="embed" xlink:actuate="onLoad"/></draw:frame></text:p>
          </table:table-cell>
        </table:table-row>
      </table:table>
      <text:list text:style-name="List_20_1" text:continue-numbering="false">
        <text:list-item>
          <text:p text:style-name="List_20_1_Content_First"> Cluster je spravován správci <text:a xlink:type="simple" xlink:href="https://wiki.metacentrum.cz/wiki/Hlavn%C3%AD_strana" text:style-name="Internet_20_link" text:visited-style-name="Visited_20_Internet_20_Link">MetaCentra</text:a>. <text:span text:style-name="Strong_20_Emphasis">S obecnými problémy týkajícími se výpočtů, aplikací, apod. se obracejte na <text:a xlink:type="simple" xlink:href="https://wiki.metacentrum.cz/wiki/Kategorie:U%C5%BEivatelsk%C3%A1_podpora" text:style-name="Internet_20_link" text:visited-style-name="Visited_20_Internet_20_Link">uživatelskou podporu MetaCentra</text:a>.</text:span></text:p>
        </text:list-item>
        <text:list-item>
          <text:p text:style-name="List_20_1_Content"> S otázkami týkajícími se specificky průhonického clusteru, např. s dotazy nebo požadavky na využití databázového serveru se obracejte na jeho správce <text:a xlink:type="simple" xlink:href="https://www.ibot.cas.cz/cs/lide/detail-osoby/?it=453" text:style-name="Internet_20_link" text:visited-style-name="Visited_20_Internet_20_Link">Vojtěcha Zeiska</text:a> a <text:a xlink:type="simple" xlink:href="https://www.ibot.cas.cz/cs/lide/detail-osoby/?it=803" text:style-name="Internet_20_link" text:visited-style-name="Visited_20_Internet_20_Link">Yanna JK Bertranda</text:a>.</text:p>
        </text:list-item>
        <text:list-item>
          <text:p text:style-name="List_20_1_Content"> Chcete-li se stát členy skupiny <text:span text:style-name="Source_20_Text">ibot</text:span> změnit kvótu nebo vytvořit sdílenou složku na <text:a xlink:type="simple" xlink:href="https://sorbus.ibot.cas.cz/cs/datove-uloziste" text:style-name="Internet_20_link" text:visited-style-name="Visited_20_Internet_20_Link">datovém úložišti</text:a>, kontaktujte Vojtěcha Zeiska.</text:p>
        </text:list-item>
        <text:list-item>
          <text:p text:style-name="List_20_1_Content"> S otázkami týkajícími se Apache Hadoop a Spark, NoSQL databází (Neo4j a MongoDB) a podobnými výpočty na průhonických HPC uzlech se obracejte na Yanna JK Bertranda.</text:p>
        </text:list-item>
        <text:list-item>
          <text:p text:style-name="List_20_1_Content"> S otázkami a požadavky ohledně <text:a xlink:type="simple" xlink:href="https://sorbus.ibot.cas.cz/cs/gitlab" text:style-name="Internet_20_link" text:visited-style-name="Visited_20_Internet_20_Link">GitLabu</text:a> se obracejte na Vojtěcha Zeiska, případně <text:a xlink:type="simple" xlink:href="mailto:mailto:jan.panoch@ibot.cas.cz" text:style-name="Internet_20_link" text:visited-style-name="Visited_20_Internet_20_Link">Jana Panocha</text:a>.</text:p>
        </text:list-item>
        <text:list-item>
          <text:p text:style-name="List_20_1_Content_Last"> <text:span text:style-name="Strong_20_Emphasis">Všechny požadavky nebo otázky týkající se clusteru a souvisejících věcí posílejte Vojtěchovi Zeiskovi a Yannu JK Bertrandovi výhradně na e-mail</text:span> <text:span text:style-name="Source_20_Text">cluster (zavináč) ibot (tečka) cas (tečka) cz</text:span>.</text:p>
        </text:list-item>
      </text:list>
      <text:h text:style-name="Heading_20_2" text:outline-level="2"><text:bookmark-start text:name="__RefHeading___kalendar-udalosti_2"/><text:bookmark-start text:name="kalendar-udalosti"/>Kalendář událostí<text:bookmark-end text:name="__RefHeading___kalendar-udalosti_2"/><text:bookmark-end text:name="kalendar-udalosti"/></text:h>
      <text:p text:style-name="Text_20_body">Události týkající se clusteru (odstávky, semináře, apod.) jsou vidět ve <text:a xlink:type="simple" xlink:href="https://mail.ibot.cas.cz/owa/calendar/967aa93e3d42437db60dcdb50d39d98c@ibot.cas.cz/b38fd5e5c4694e5281bac5b2def5899216791310705228911280/calendar.html" text:style-name="Internet_20_link" text:visited-style-name="Visited_20_Internet_20_Link">veřejném kalendáři</text:a> (<text:a xlink:type="simple" xlink:href="https://mail.ibot.cas.cz/owa/calendar/967aa93e3d42437db60dcdb50d39d98c@ibot.cas.cz/b38fd5e5c4694e5281bac5b2def5899216791310705228911280/calendar.ics" text:style-name="Internet_20_link" text:visited-style-name="Visited_20_Internet_20_Link">ICS</text:a>).</text:p>
      <text:p text:style-name="Text_20_body">Kalendář clusteru lze v <text:a xlink:type="simple" xlink:href="https://mail.ibot.cas.cz/" text:style-name="Internet_20_link" text:visited-style-name="Visited_20_Internet_20_Link">ústavním webmailu</text:a> přidat po kliknutí na kalendář, přidání kalendáře z adresáře a vyhledáním jména <text:span text:style-name="Strong_20_Emphasis">cluster</text:span>. Bude se pak zobrazovat mezi dalšími kalendáři uživatele.</text:p>
      <text:p text:style-name="Text_20_body"><draw:frame draw:style-name="mediacenter" draw:name="Kalendář Legend" text:anchor-type="paragraph" draw:z-index="0" svg:width="15.875cm"><draw:text-box><text:p text:style-name="legendcenter"><draw:frame draw:style-name="mediacenter" draw:name="Kalendář" text:anchor-type="paragraph" draw:z-index="2" svg:width="15.875cm" svg:height="15.875cm"><draw:image xlink:href="/srv/www/htdocs/data/media/kalendar.png" xlink:type="simple" xlink:show="embed" xlink:actuate="onLoad"/></draw:frame>Kalendář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23::29:41</meta:creation-date>
    <dc:creator>Generated</dc:creator>
    <dc:date>2026-09-15T23::29:41</dc:date>
    <dc:language>en-US</dc:language>
    <meta:editing-cycles>1</meta:editing-cycles>
    <meta:editing-duration>PT0S</meta:editing-duration>
    <dc:title>cs:spravci-podpora</dc:title>
  </office:meta>
</office:document-meta>
</file>