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67ea1f0f88968a38d3a4e61fc0d7e58.png"/>
  <manifest:file-entry manifest:media-type="image/png" manifest:full-path="Pictures/9b376bd0119bd84181c163c3630cca84.png"/>
  <manifest:file-entry manifest:media-type="image/png" manifest:full-path="Pictures/422d261912c386dfab0b0a919dab820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Botanický ústav AV ČR, v.v.i. Legend" text:anchor-type="paragraph" draw:z-index="0" svg:width="5.2916666666667cm" style:rel-width="100%"><draw:text-box><text:p text:style-name="legendcenter"><draw:frame draw:style-name="mediacenter" draw:name="Botanický ústav AV ČR, v.v.i." text:anchor-type="paragraph" draw:z-index="0" svg:width="5.2916666666667cm" style:rel-width="100%" svg:height="1.8846576633166cm" style:rel-height="scale"><draw:image xlink:href="Pictures/d67ea1f0f88968a38d3a4e61fc0d7e58.png" xlink:type="simple" xlink:show="embed" xlink:actuate="onLoad"/></draw:frame>Botanický ústav AV ČR, v.v.i.</text:p></draw:text-box></draw:frame></text:p>
      <text:p text:style-name="Text_20_body"><draw:frame draw:style-name="mediacenter" draw:name="Akademie věd ČR Legend" text:anchor-type="paragraph" draw:z-index="0" svg:width="5.2916666666667cm" style:rel-width="100%"><draw:text-box><text:p text:style-name="legendcenter"><draw:frame draw:style-name="mediacenter" draw:name="Akademie věd ČR" text:anchor-type="paragraph" draw:z-index="1" svg:width="5.2916666666667cm" style:rel-width="100%" svg:height="1.4186170212766cm" style:rel-height="scale"><draw:image xlink:href="Pictures/9b376bd0119bd84181c163c3630cca84.png" xlink:type="simple" xlink:show="embed" xlink:actuate="onLoad"/></draw:frame>Akademie věd ČR</text:p></draw:text-box></draw:frame></text:p>
      <text:p text:style-name="Text_20_body"><draw:frame draw:style-name="mediacenter" draw:name="MetaCentrum Legend" text:anchor-type="paragraph" draw:z-index="0" svg:width="5.2916666666667cm" style:rel-width="100%"><draw:text-box><text:p text:style-name="legendcenter"><draw:frame draw:style-name="mediacenter" draw:name="MetaCentrum" text:anchor-type="paragraph" draw:z-index="2" svg:width="5.2916666666667cm" style:rel-width="100%" svg:height="1.2720110847189cm" style:rel-height="scale"><draw:image xlink:href="Pictures/422d261912c386dfab0b0a919dab8208.png" xlink:type="simple" xlink:show="embed" xlink:actuate="onLoad"/></draw:frame>MetaCentrum</text:p></draw:text-box></draw:frame></text:p>
      <text:h text:style-name="Heading_20_2" text:outline-level="2"><text:bookmark text:name="cs:sidebar"/><text:bookmark-start text:name="__RefHeading___menu_1"/><text:bookmark-start text:name="menu"/>Menu<text:bookmark-end text:name="__RefHeading___menu_1"/><text:bookmark-end text:name="menu"/></text:h>
      <text:list text:style-name="List_20_1" text:continue-numbering="false">
        <text:list-item>
          <text:p text:style-name="List_20_1_Content_First"> <text:a xlink:type="simple" xlink:href="https://sorbus.ibot.cas.cz/cs/novinky" text:style-name="Internet_20_link" text:visited-style-name="Visited_20_Internet_20_Link">Novinky</text:a></text:p>
        </text:list-item>
        <text:list-item>
          <text:p text:style-name="List_20_1_Content"> <text:a xlink:type="simple" xlink:href="https://sorbus.ibot.cas.cz/cs/bu-metacentrum-vyuziti" text:style-name="Internet_20_link" text:visited-style-name="Visited_20_Internet_20_Link">Botanický ústav &amp; MetaCentrum, využití výpočetního výkonu</text:a></text:p>
          <text:list text:style-name="List_20_1">
            <text:list-item>
              <text:p text:style-name="List_20_1_Content"> <text:a xlink:type="simple" xlink:href="https://sorbus.ibot.cas.cz/cs/prace" text:style-name="Internet_20_link" text:visited-style-name="Visited_20_Internet_20_Link">Práce na clusteru</text:a></text:p>
            </text:list-item>
            <text:list-item>
              <text:p text:style-name="List_20_1_Content"> <text:a xlink:type="simple" xlink:href="https://sorbus.ibot.cas.cz/cs/pristup" text:style-name="Internet_20_link" text:visited-style-name="Visited_20_Internet_20_Link">Přístup k výpočetnímu clusteru Botanického ústavu pro zaměstnance a spolupracovníky BÚ</text:a></text:p>
            </text:list-item>
          </text:list>
        </text:list-item>
        <text:list-item>
          <text:p text:style-name="List_20_1_Content"> <text:a xlink:type="simple" xlink:href="https://sorbus.ibot.cas.cz/cs/datove-uloziste" text:style-name="Internet_20_link" text:visited-style-name="Visited_20_Internet_20_Link">Práce s datovým úložištěm</text:a></text:p>
        </text:list-item>
        <text:list-item>
          <text:p text:style-name="List_20_1_Content"> <text:a xlink:type="simple" xlink:href="https://sorbus.ibot.cas.cz/cs/hw" text:style-name="Internet_20_link" text:visited-style-name="Visited_20_Internet_20_Link">Přehled hardware</text:a></text:p>
          <text:list text:style-name="List_20_1">
            <text:list-item>
              <text:p text:style-name="List_20_1_Content"> <text:a xlink:type="simple" xlink:href="https://sorbus.ibot.cas.cz/cs/hw/vypocetni" text:style-name="Internet_20_link" text:visited-style-name="Visited_20_Internet_20_Link">Výpočetní uzly</text:a></text:p>
            </text:list-item>
            <text:list-item>
              <text:p text:style-name="List_20_1_Content"> <text:a xlink:type="simple" xlink:href="https://sorbus.ibot.cas.cz/cs/hw/uloziste" text:style-name="Internet_20_link" text:visited-style-name="Visited_20_Internet_20_Link">Datové úložiště</text:a></text:p>
            </text:list-item>
            <text:list-item>
              <text:p text:style-name="List_20_1_Content"> <text:a xlink:type="simple" xlink:href="https://sorbus.ibot.cas.cz/cs/hw/vm" text:style-name="Internet_20_link" text:visited-style-name="Visited_20_Internet_20_Link">Virtuální servery</text:a></text:p>
            </text:list-item>
          </text:list>
        </text:list-item>
        <text:list-item>
          <text:p text:style-name="List_20_1_Content"> <text:a xlink:type="simple" xlink:href="https://sorbus.ibot.cas.cz/cs/spravci-podpora" text:style-name="Internet_20_link" text:visited-style-name="Visited_20_Internet_20_Link">Správci a podpora</text:a></text:p>
        </text:list-item>
        <text:list-item>
          <text:p text:style-name="List_20_1_Content_Last"> <text:a xlink:type="simple" xlink:href="https://sorbus.ibot.cas.cz/cs/gitlab" text:style-name="Internet_20_link" text:visited-style-name="Visited_20_Internet_20_Link">GitLab</text:a></text:p>
        </text:list-item>
      </text:list>
      <text:h text:style-name="Heading_20_1" text:outline-level="1"><text:bookmark-start text:name="__RefHeading___wiki-odkazy_2"/><text:bookmark-start text:name="wiki-odkazy"/>Wiki odkazy<text:bookmark-end text:name="__RefHeading___wiki-odkazy_2"/><text:bookmark-end text:name="wiki-odkazy"/></text:h>
      <text:list text:style-name="List_20_1" text:continue-numbering="false">
        <text:list-item>
          <text:p text:style-name="List_20_1_Content_First"> <text:span text:style-name="Strong_20_Emphasis"><text:a xlink:type="simple" xlink:href="https://sorbus.ibot.cas.cz/cs/start" text:style-name="Internet_20_link" text:visited-style-name="Visited_20_Internet_20_Link">Úvodní stránka</text:a></text:span></text:p>
        </text:list-item>
        <text:list-item>
          <text:p text:style-name="List_20_1_Content"> <text:span text:style-name="Strong_20_Emphasis"><text:a xlink:type="simple" xlink:href="https://sorbus.ibot.cas.cz/cs/start-do-index" text:style-name="Internet_20_link" text:visited-style-name="Visited_20_Internet_20_Link">Mapa stránek</text:a></text:span></text:p>
        </text:list-item>
        <text:list-item>
          <text:p text:style-name="List_20_1_Content"> <text:a xlink:type="simple" xlink:href="https://sorbus.ibot.cas.cz/wiki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DokuWiki manuál</text:a></text:p>
        </text:list-item>
        <text:list-item>
          <text:p text:style-name="List_20_1_Content_Last"> <text:a xlink:type="simple" xlink:href="https://sorbus.ibot.cas.cz/wiki/dokuwiki" text:style-name="Internet_20_link" text:visited-style-name="Visited_20_Internet_20_Link">O DokuWiki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9::23:34</meta:creation-date>
    <dc:creator>Generated</dc:creator>
    <dc:date>2026-08-28T09::23:34</dc:date>
    <dc:language>en-US</dc:language>
    <meta:editing-cycles>1</meta:editing-cycles>
    <meta:editing-duration>PT0S</meta:editing-duration>
    <dc:title>cs:sidebar</dc:title>
  </office:meta>
</office:document-meta>
</file>