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50bd9c15620e20af54a36db94a9fe1e.png"/>
  <manifest:file-entry manifest:media-type="image/png" manifest:full-path="Pictures/0f4b14f7b28018a418e0ac1aa435cc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s:pristup"/>Zpět na <text:a xlink:type="simple" xlink:href="https://sorbus.ibot.cas.cz/cs/bu-metacentrum-vyuziti" text:style-name="Internet_20_link" text:visited-style-name="Visited_20_Internet_20_Link">Botanický ústav &amp; MetaCentrum, využití výpočetního výkonu</text:a> a vizte též <text:a xlink:type="simple" xlink:href="https://sorbus.ibot.cas.cz/cs/prace" text:style-name="Internet_20_link" text:visited-style-name="Visited_20_Internet_20_Link">práci na clusteru</text:a>.</text:p>
      <text:h text:style-name="Heading_20_1" text:outline-level="1"><text:bookmark-start text:name="__RefHeading___pristup-k-vypocetnimu-clusteru-botanickeho-ustavu-pro-zamestnance-a-spolupracovniky-bu_1"/><text:bookmark-start text:name="pristup-k-vypocetnimu-clusteru-botanickeho-ustavu-pro-zamestnance-a-spolupracovniky-bu"/>Přístup k výpočetnímu clusteru Botanického ústavu pro zaměstnance a spolupracovníky BÚ<text:bookmark-end text:name="__RefHeading___pristup-k-vypocetnimu-clusteru-botanickeho-ustavu-pro-zamestnance-a-spolupracovniky-bu_1"/><text:bookmark-end text:name="pristup-k-vypocetnimu-clusteru-botanickeho-ustavu-pro-zamestnance-a-spolupracovniky-bu"/></text:h>
      <text:list text:style-name="Numbering_20_1" text:continue-numbering="false">
        <text:list-item>
          <text:p text:style-name="Numbering_20_1_Content_First"> Vyplňte <text:a xlink:type="simple" xlink:href="https://metavo.metacentrum.cz/cs/application/" text:style-name="Internet_20_link" text:visited-style-name="Visited_20_Internet_20_Link">přihlášku do MetaCentra</text:a> (můžete se přihlásit pod libovolnou institucí, ne nutně jen BÚ).</text:p>
        </text:list-item>
        <text:list-item>
          <text:p text:style-name="Numbering_20_1_Content"> Přihlaste se do skupiny <text:span text:style-name="Strong_20_Emphasis">ibot</text:span> — <text:a xlink:type="simple" xlink:href="https://sorbus.ibot.cas.cz/cs/spravci-podpora" text:style-name="Internet_20_link" text:visited-style-name="Visited_20_Internet_20_Link">kontaktujte správce</text:a> (pro zaměstnance a spolupracovníky BÚ — jejich úlohy se na průhonickém clusteru budou spouštět s vyšší prioritou). Členství ve skupině není nutné, jen dává uživateli vyšší prioritu.</text:p>
        </text:list-item>
        <text:list-item>
          <text:p text:style-name="Numbering_20_1_Content"> Úlohy můžete připravovat (ale není to nutné) na <text:a xlink:type="simple" xlink:href="https://wiki.metacentrum.cz/wiki/%C4%8Celn%C3%AD_uzel" text:style-name="Internet_20_link" text:visited-style-name="Visited_20_Internet_20_Link">čelním uzlu</text:a> <text:span text:style-name="Source_20_Text">tilia.ibot.cas.cz</text:span> (alias <text:span text:style-name="Source_20_Text">tilia.metacentrum.cz</text:span>).</text:p>
        </text:list-item>
        <text:list-item>
          <text:p text:style-name="Numbering_20_1_Content"> Data můžete uložit (ale není to nutné) na <text:a xlink:type="simple" xlink:href="https://sorbus.ibot.cas.cz/cs/datove-uloziste" text:style-name="Internet_20_link" text:visited-style-name="Visited_20_Internet_20_Link">průhonickém datovém úložišti</text:a> <text:span text:style-name="Source_20_Text">/auto/pruhonice1-ibot/</text:span>.</text:p>
        </text:list-item>
        <text:list-item>
          <text:p text:style-name="Numbering_20_1_Content_Last"> Při spouštění úlohy přidejte k příkazu <text:span text:style-name="Source_20_Text">qsub</text:span> parametr <text:span text:style-name="Source_20_Text">-q ibot</text:span> — úloha se spustí na průhonickém clusteru. Např. <text:span text:style-name="Source_20_Text">qsub -l walltime=1:0:0 <text:span text:style-name="Strong_20_Emphasis">-q ibot</text:span> -l select=1:ncpus=1:mem=1gb:scratch_local=1gb -m abe skript.sh</text:span>.</text:p>
        </text:list-item>
      </text:list>
      <text:p text:style-name="Text_20_body">Pro zaměstnance a studenty ostatních institucí platí stejná <text:a xlink:type="simple" xlink:href="https://wiki.metacentrum.cz/wiki/Pravidla_vyuziti" text:style-name="Internet_20_link" text:visited-style-name="Visited_20_Internet_20_Link">pravidla</text:a> a <text:a xlink:type="simple" xlink:href="https://wiki.metacentrum.cz/wiki/Rozcestnik" text:style-name="Internet_20_link" text:visited-style-name="Visited_20_Internet_20_Link">postupy</text:a> jako pro jakékoliv jiné uzly MetaCentra, lze spouštět libovolné <text:a xlink:type="simple" xlink:href="https://wiki.metacentrum.cz/wiki/Kategorie:Applications" text:style-name="Internet_20_link" text:visited-style-name="Visited_20_Internet_20_Link">aplikace</text:a>.</text:p>
      <text:h text:style-name="Heading_20_2" text:outline-level="2"><text:bookmark-start text:name="__RefHeading___prihlaseni-do-infrastruktury-metacentra_2"/><text:bookmark-start text:name="prihlaseni-do-infrastruktury-metacentra"/>Přihlášení do infrastruktury MetaCentra<text:bookmark-end text:name="__RefHeading___prihlaseni-do-infrastruktury-metacentra_2"/><text:bookmark-end text:name="prihlaseni-do-infrastruktury-metacentra"/></text:h>
      <text:p text:style-name="Text_20_body">Veškerá přihlášení do infrastruktury MetaCentra, včetně <text:a xlink:type="simple" xlink:href="https://metavo.metacentrum.cz/cs/application/" text:style-name="Internet_20_link" text:visited-style-name="Visited_20_Internet_20_Link">přihlášky</text:a> (dále např. <text:a xlink:type="simple" xlink:href="https://owncloud.cesnet.cz/" text:style-name="Internet_20_link" text:visited-style-name="Visited_20_Internet_20_Link">ownCloud</text:a> nebo <text:a xlink:type="simple" xlink:href="https://filesender.cesnet.cz/" text:style-name="Internet_20_link" text:visited-style-name="Visited_20_Internet_20_Link">FileSender</text:a>) používají <text:a xlink:type="simple" xlink:href="https://www.eduid.cz/" text:style-name="Internet_20_link" text:visited-style-name="Visited_20_Internet_20_Link">EduID</text:a>:</text:p>
      <text:p text:style-name="Text_20_body"><draw:frame draw:style-name="mediacenter" draw:name="EduID Legend" text:anchor-type="paragraph" draw:z-index="0" svg:width="15.875cm"><draw:text-box><text:p text:style-name="legendcenter"><draw:frame draw:style-name="mediacenter" draw:name="EduID" text:anchor-type="paragraph" draw:z-index="0" svg:width="15.875cm" svg:height="6.6812719812427cm"><draw:image xlink:href="Pictures/250bd9c15620e20af54a36db94a9fe1e.png" xlink:type="simple" xlink:show="embed" xlink:actuate="onLoad"/></draw:frame>EduID</text:p></draw:text-box></draw:frame></text:p>
      <text:p text:style-name="Text_20_body">Po nalezení a vybrání Botanického ústavu je uživatel přesměrován na stránku, kde se přihlásí svým ústavním jménem a heslem. Používají se jméno a heslo pro VERSO (ne pro doménu):</text:p>
      <text:p text:style-name="Text_20_body"><draw:frame draw:style-name="mediacenter" draw:name="Přihlášení Legend" text:anchor-type="paragraph" draw:z-index="0" svg:width="15.875cm"><draw:text-box><text:p text:style-name="legendcenter"><draw:frame draw:style-name="mediacenter" draw:name="Přihlášení" text:anchor-type="paragraph" draw:z-index="1" svg:width="15.875cm" svg:height="19.071796338673cm"><draw:image xlink:href="Pictures/0f4b14f7b28018a418e0ac1aa435ccf1.png" xlink:type="simple" xlink:show="embed" xlink:actuate="onLoad"/></draw:frame>Přihlášení</text:p></draw:text-box></draw:frame></text:p>
      <text:p text:style-name="Text_20_body">Pokud uživatel z Botanického ústavu nemá jméno a heslo do VERSa, musí si na <text:a xlink:type="simple" xlink:href="https://praha.verso.eis.cas.cz/" text:style-name="Internet_20_link" text:visited-style-name="Visited_20_Internet_20_Link">https://praha.verso.eis.cas.cz/</text:a> nechat zaslat zapomenuté heslo (obrázek níže; pomocí ústavního mailu nebo osobního čísla). Po získání jména a hesla se může přihlásit pomocí obrazovky výše.</text:p>
      <text:p text:style-name="Text_20_body"><draw:frame draw:style-name="mediacenter" draw:name="VERSO Legend" text:anchor-type="paragraph" draw:z-index="0" svg:width="15.875cm"><draw:text-box><text:p text:style-name="legendcenter"><draw:frame draw:style-name="mediacenter" draw:name="VERSO" text:anchor-type="paragraph" draw:z-index="2" svg:width="15.875cm" svg:height="15.875cm"><draw:image xlink:href="/srv/www/htdocs/data/media/verso.png" xlink:type="simple" xlink:show="embed" xlink:actuate="onLoad"/></draw:frame>VERSO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05::41:58</meta:creation-date>
    <dc:creator>Generated</dc:creator>
    <dc:date>2026-09-13T05::41:58</dc:date>
    <dc:language>en-US</dc:language>
    <meta:editing-cycles>1</meta:editing-cycles>
    <meta:editing-duration>PT0S</meta:editing-duration>
    <dc:title>cs:pristup</dc:title>
  </office:meta>
</office:document-meta>
</file>