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3a45bf0b44e0a5fcf90fa68ca818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prace"/><text:bookmark-start text:name="__RefHeading___prace-na-clusteru_1"/><text:bookmark-start text:name="prace-na-clusteru"/>Práce na clusteru<text:bookmark-end text:name="__RefHeading___prace-na-clusteru_1"/><text:bookmark-end text:name="prace-na-clusteru"/></text:h>
      <text:p text:style-name="Text_20_body"><draw:frame draw:style-name="mediaright" draw:name="0" text:anchor-type="paragraph" draw:z-index="0" svg:width="5.2916666666667cm" style:rel-width="100%" svg:height="5.3896604938272cm" style:rel-height="scale"><draw:image xlink:href="Pictures/843a45bf0b44e0a5fcf90fa68ca818c4.png" xlink:type="simple" xlink:show="embed" xlink:actuate="onLoad"/></draw:frame>
Na MetaCentru (včetně našeho clusteru) <text:a xlink:type="simple" xlink:href="https://wiki.metacentrum.cz/wiki/Jak_po%C4%8D%C3%ADtat" text:style-name="Internet_20_link" text:visited-style-name="Visited_20_Internet_20_Link">se pracuje</text:a> v linuxové příkazové řádce (uživatel se přihlašuje přes SSH), <text:a xlink:type="simple" xlink:href="https://wiki.metacentrum.cz/wiki/Kategorie:Pro_za%C4%8D%C3%A1te%C4%8Dn%C3%ADky" text:style-name="Internet_20_link" text:visited-style-name="Visited_20_Internet_20_Link">noví uživatelé</text:a> se s ní musí seznámit. Uživatel si připraví skript provádějící výpočet, který spustí pomocí příkazu qsub. Chce-li uživatel spustit úlohu explicitně na průhonickém clusteru, musí k příkazu <text:span text:style-name="Source_20_Text">qsub</text:span> přidat parametr <text:span text:style-name="Source_20_Text">-q ibot</text:span>, popřípadě i <text:span text:style-name="Source_20_Text">-l cluster=carex</text:span>, <text:span text:style-name="Source_20_Text">-l cluster=draba</text:span> nebo <text:span text:style-name="Source_20_Text">-l cluster=vinca</text:span> nebo jinou specifikaci, kterou lze nastavit <text:a xlink:type="simple" xlink:href="https://metavo.metacentrum.cz/pbsmon2/qsub_pbspro" text:style-name="Internet_20_link" text:visited-style-name="Visited_20_Internet_20_Link">v plánovači</text:a>. Např.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Přihlášení na čelní uzel</text:span><text:line-break/><text:span text:style-name="highlight_kw2">ssh</text:span> UZIVATEL<text:span text:style-name="highlight_sy0">@</text:span>tilia.ibot.cas.cz<text:line-break/><text:span text:style-name="highlight_co0"># Příprava úlohy...</text:span><text:line-break/><text:span text:style-name="highlight_co0"># ...a její spuštění:</text:span><text:line-break/>qsub ... <text:span text:style-name="highlight_re5">-q</text:span> ibot ...<text:line-break/>qsub ... <text:span text:style-name="highlight_re5">-q</text:span> ibot <text:span text:style-name="highlight_re5">-l</text:span> <text:span text:style-name="highlight_re2">cluster</text:span>=carex ...<text:line-break/>qsub ... <text:span text:style-name="highlight_re5">-q</text:span> ibot <text:span text:style-name="highlight_re5">-l</text:span> <text:span text:style-name="highlight_re2">cluster</text:span>=draba ...<text:line-break/>qsub ... <text:span text:style-name="highlight_re5">-q</text:span> ibot <text:span text:style-name="highlight_re5">-l</text:span> <text:span text:style-name="highlight_re2">cluster</text:span>=vinca ...<text:line-break/>qsub <text:span text:style-name="highlight_re5">-l</text:span> <text:span text:style-name="highlight_re2">walltime</text:span>=<text:span text:style-name="highlight_nu0">1</text:span>:<text:span text:style-name="highlight_nu0">0</text:span>:<text:span text:style-name="highlight_nu0">0</text:span> <text:span text:style-name="highlight_re5">-q</text:span> ibot <text:span text:style-name="highlight_re5">-l</text:span> \<text:line-break/><text:s text:c="2"/><text:span text:style-name="highlight_re2">select</text:span>=<text:span text:style-name="highlight_nu0">1</text:span>:<text:span text:style-name="highlight_re2">ncpus</text:span>=<text:span text:style-name="highlight_nu0">4</text:span>:<text:span text:style-name="highlight_re2">mem</text:span>=4gb:<text:span text:style-name="highlight_re2">scratch_local</text:span>=1gb \<text:line-break/><text:s text:c="2"/><text:span text:style-name="highlight_re5">-m</text:span> abe skript.sh</text:p>
          </table:table-cell>
        </table:table-row>
      </table:table>
      <text:p text:style-name="Text_20_body">Všechny stroje podporují <text:span text:style-name="Strong_20_Emphasis">hyperthreading</text:span>, nicméně plánovací systém rezervuje jen fyzická jádra. Chce-li uživatel využít hyperthreading, musí si rezervovat celý uzel, tedy něco jako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qsub <text:span text:style-name="highlight_re5">-l</text:span> <text:span text:style-name="highlight_re2">walltime</text:span>=<text:span text:style-name="highlight_nu0">1</text:span>:<text:span text:style-name="highlight_nu0">0</text:span>:<text:span text:style-name="highlight_nu0">0</text:span> <text:span text:style-name="highlight_re5">-q</text:span> ibot <text:span text:style-name="highlight_re5">-l</text:span> <text:span text:style-name="highlight_re2">select</text:span>=<text:span text:style-name="highlight_nu0">1</text:span>:<text:span text:style-name="highlight_re2">ncpus</text:span>=<text:span text:style-name="highlight_nu0">8</text:span>:<text:span text:style-name="highlight_re2">mem</text:span>=500gb:<text:span text:style-name="highlight_re2">scratch_local</text:span>=5100gb:<text:span text:style-name="highlight_re2">hyperthreading</text:span>=True:<text:span text:style-name="highlight_re2">cluster</text:span>=carex <text:span text:style-name="highlight_re5">-l</text:span> <text:span text:style-name="highlight_re2">place</text:span>=exclhost <text:span text:style-name="highlight_re5">-m</text:span> abe skript.sh<text:line-break/>qsub <text:span text:style-name="highlight_re5">-l</text:span> <text:span text:style-name="highlight_re2">walltime</text:span>=<text:span text:style-name="highlight_nu0">1</text:span>:<text:span text:style-name="highlight_nu0">0</text:span>:<text:span text:style-name="highlight_nu0">0</text:span> <text:span text:style-name="highlight_re5">-q</text:span> ibot <text:span text:style-name="highlight_re5">-l</text:span> <text:span text:style-name="highlight_re2">select</text:span>=<text:span text:style-name="highlight_nu0">1</text:span>:<text:span text:style-name="highlight_re2">ncpus</text:span>=<text:span text:style-name="highlight_nu0">80</text:span>:<text:span text:style-name="highlight_re2">mem</text:span>=1500gb:<text:span text:style-name="highlight_re2">scratch_local</text:span>=5100gb:<text:span text:style-name="highlight_re2">hyperthreading</text:span>=True:<text:span text:style-name="highlight_re2">cluster</text:span>=draba <text:span text:style-name="highlight_re5">-l</text:span> <text:span text:style-name="highlight_re2">place</text:span>=exclhost <text:span text:style-name="highlight_re5">-m</text:span> abe skript.sh<text:line-break/>qsub <text:span text:style-name="highlight_re5">-l</text:span> <text:span text:style-name="highlight_re2">walltime</text:span>=<text:span text:style-name="highlight_nu0">1</text:span>:<text:span text:style-name="highlight_nu0">0</text:span>:<text:span text:style-name="highlight_nu0">0</text:span> <text:span text:style-name="highlight_re5">-q</text:span> ibot <text:span text:style-name="highlight_re5">-l</text:span> <text:span text:style-name="highlight_re2">select</text:span>=<text:span text:style-name="highlight_nu0">1</text:span>:<text:span text:style-name="highlight_re2">ncpus</text:span>=<text:span text:style-name="highlight_nu0">16</text:span>:<text:span text:style-name="highlight_re2">mem</text:span>=500gb:<text:span text:style-name="highlight_re2">scratch_local</text:span>=5100gb:<text:span text:style-name="highlight_re2">hyperthreading</text:span>=True:<text:span text:style-name="highlight_re2">cluster</text:span>=vince <text:span text:style-name="highlight_re5">-l</text:span> <text:span text:style-name="highlight_re2">place</text:span>=exclhost <text:span text:style-name="highlight_re5">-m</text:span> abe skript.sh</text:p>
          </table:table-cell>
        </table:table-row>
      </table:table>
      <text:p text:style-name="Text_20_body">Důležité jsou parametry <text:span text:style-name="Source_20_Text">hyperthreading=True</text:span> a <text:span text:style-name="Source_20_Text">-l place=exclhost</text:span>, což rezervuje celý stroj. Plánovací systém potom nehlídá překročení zdrojů CPU a uživatel může využít hyperthreading bez omezení.</text:p>
      <text:p text:style-name="Text_20_body">Uživatelé bez dostatečných znalostí práce v linuxové příkazové řádce by měli začít studiem, např. <text:a xlink:type="simple" xlink:href="https://soubory.trapa.cz/linuxcourse/" text:style-name="Internet_20_link" text:visited-style-name="Visited_20_Internet_20_Link">Kurzem práce v příkazové řádce Linuxu nejen pro MetaCentrum</text:a> <text:a xlink:type="simple" xlink:href="https://trapa.cz/cs/" text:style-name="Internet_20_link" text:visited-style-name="Visited_20_Internet_20_Link">Vojtěcha Zeisk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10:22</meta:creation-date>
    <dc:creator>Generated</dc:creator>
    <dc:date>2026-09-15T22::10:22</dc:date>
    <dc:language>en-US</dc:language>
    <meta:editing-cycles>1</meta:editing-cycles>
    <meta:editing-duration>PT0S</meta:editing-duration>
    <dc:title>cs:prace</dc:title>
  </office:meta>
</office:document-meta>
</file>