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46b110527510ce4ff802303262ffd9.jpg"/>
  <manifest:file-entry manifest:media-type="image/jpeg" manifest:full-path="Pictures/ba66d5853b5c691b551671fa1e08d8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hw:vm"/><text:bookmark-start text:name="__RefHeading___virtualni-servery_1"/><text:bookmark-start text:name="virtualni-servery"/>Virtuální servery<text:bookmark-end text:name="__RefHeading___virtualni-servery_1"/><text:bookmark-end text:name="virtualni-servery"/></text:h>
      <text:p text:style-name="Text_20_body"><draw:frame draw:style-name="mediacenter" draw:name="Virtuální servery Legend" text:anchor-type="paragraph" draw:z-index="0" svg:width="15.875cm"><draw:text-box><text:p text:style-name="legendcenter"><draw:frame draw:style-name="mediacenter" draw:name="Virtuální servery" text:anchor-type="paragraph" draw:z-index="0" svg:width="15.875cm" svg:height="5.2930207267144cm"><draw:image xlink:href="Pictures/5a46b110527510ce4ff802303262ffd9.jpg" xlink:type="simple" xlink:show="embed" xlink:actuate="onLoad"/></draw:frame>Virtuální servery</text:p></draw:text-box></draw:frame></text:p>
      <text:h text:style-name="Heading_20_2" text:outline-level="2"><text:bookmark-start text:name="__RefHeading___celni-uzel-tilia_2"/><text:bookmark-start text:name="celni-uzel-tilia"/>Čelní uzel tilia<text:bookmark-end text:name="__RefHeading___celni-uzel-tilia_2"/><text:bookmark-end text:name="celni-uzel-tilia"/></text:h>
      <text:p text:style-name="Text_20_body">Je vybaven 4 vCPU, 2,4 GHz, 8 GB RAM a 50 GB SSD disk. Používá se jako každý jiný <text:a xlink:type="simple" xlink:href="https://wiki.metacentrum.cz/wiki/Celni_uzel" text:style-name="Internet_20_link" text:visited-style-name="Visited_20_Internet_20_Link">čelní uzel MetaCentra</text:a>. Je přístupný všem uživatelům MetaCentra. Jeho použití je výhodné zvláště při práci s daty uloženými na <text:a xlink:type="simple" xlink:href="https://sorbus.ibot.cas.cz/cs/hw/uloziste" text:style-name="Internet_20_link" text:visited-style-name="Visited_20_Internet_20_Link">průhonickém datovém úložišti</text:a> a/nebo <text:a xlink:type="simple" xlink:href="https://sorbus.ibot.cas.cz/cs/hw/vypocetni" text:style-name="Internet_20_link" text:visited-style-name="Visited_20_Internet_20_Link">spouštění úloh na průhonickém clusteru</text:a>. Je dostupný na adrese <text:span text:style-name="Source_20_Text">tilia.ibot.cas.cz</text:span> (alias <text:span text:style-name="Source_20_Text">tilia.metacentrum.cz</text:span>) a domovské adresáře jsou ve složce <text:span text:style-name="Source_20_Text">/auto/pruhonice1-ibot/…</text:span> na datovém úložišti.</text:p>
      <text:h text:style-name="Heading_20_2" text:outline-level="2"><text:bookmark-start text:name="__RefHeading___databazovy-server_3"/><text:bookmark-start text:name="databazovy-server"/>Databázový server<text:bookmark-end text:name="__RefHeading___databazovy-server_3"/><text:bookmark-end text:name="databazovy-server"/></text:h>
      <text:p text:style-name="Text_20_body">Je vybaven 8 vCPU, 2,4 GHz, 32 GB RAM a 60 GB SSD disk. Slouží primárně pro provoz NoSQL databází <text:a xlink:type="simple" xlink:href="https://neo4j.com/" text:style-name="Internet_20_link" text:visited-style-name="Visited_20_Internet_20_Link">Neo4j</text:a> a <text:a xlink:type="simple" xlink:href="https://www.mongodb.com/" text:style-name="Internet_20_link" text:visited-style-name="Visited_20_Internet_20_Link">MongoDB</text:a> využívaných při práci s Apache <text:a xlink:type="simple" xlink:href="https://hadoop.apache.org/" text:style-name="Internet_20_link" text:visited-style-name="Visited_20_Internet_20_Link">Hadoop</text:a> a <text:a xlink:type="simple" xlink:href="https://spark.apache.org/" text:style-name="Internet_20_link" text:visited-style-name="Visited_20_Internet_20_Link">Spark</text:a> na <text:a xlink:type="simple" xlink:href="https://sorbus.ibot.cas.cz/cs/hw/vypocetni#hpc-uzly" text:style-name="Internet_20_link" text:visited-style-name="Visited_20_Internet_20_Link">HPC uzlech</text:a>, a pro další speciální aplikace.</text:p>
      <text:p text:style-name="Horizontal_20_Line"/>
      <text:p text:style-name="Text_20_body"><draw:frame draw:style-name="mediacenter" draw:name="Virtuální servery Legend" text:anchor-type="paragraph" draw:z-index="0" svg:width="15.875cm"><draw:text-box><text:p text:style-name="legendcenter"><draw:frame draw:style-name="mediacenter" draw:name="Virtuální servery" text:anchor-type="paragraph" draw:z-index="1" svg:width="15.875cm" svg:height="15.875cm"><draw:image xlink:href="Pictures/ba66d5853b5c691b551671fa1e08d843.jpg" xlink:type="simple" xlink:show="embed" xlink:actuate="onLoad"/></draw:frame>Virtuální servery</text:p></draw:text-box></draw:frame></text:p>
      <text:p text:style-name="Horizontal_20_Line"/>
      <text:p text:style-name="Text_20_body">Zpět na <text:a xlink:type="simple" xlink:href="https://sorbus.ibot.cas.cz/cs/hw" text:style-name="Internet_20_link" text:visited-style-name="Visited_20_Internet_20_Link">přehled hardwa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29:41</meta:creation-date>
    <dc:creator>Generated</dc:creator>
    <dc:date>2026-09-15T09::29:41</dc:date>
    <dc:language>en-US</dc:language>
    <meta:editing-cycles>1</meta:editing-cycles>
    <meta:editing-duration>PT0S</meta:editing-duration>
    <dc:title>cs:hw:vm</dc:title>
  </office:meta>
</office:document-meta>
</file>