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1afb7367c43b8332959c4891810dd1d.svg"/>
  <manifest:file-entry manifest:media-type="image/png" manifest:full-path="Pictures/bbce4007b64a710669ae7e3bbe8420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s:datove-uloziste"/><text:bookmark-start text:name="__RefHeading___datove-uloziste_1"/><text:bookmark-start text:name="datove-uloziste"/>Datové úložiště<text:bookmark-end text:name="__RefHeading___datove-uloziste_1"/><text:bookmark-end text:name="datove-uloziste"/></text:h>
      <text:p text:style-name="Text_20_body">BÚ disponuje <text:a xlink:type="simple" xlink:href="https://sorbus.ibot.cas.cz/cs/hw/uloziste" text:style-name="Internet_20_link" text:visited-style-name="Visited_20_Internet_20_Link">datovým úložištěm</text:a> o celkové čisté kapacitě téměř 180 TB, které je určené primárně pro potřeby zaměstnanců a spolupracovníků BÚ, pro výpočty na průhonickém clusteru a k archivaci dat. Výchozí uživatelská kvóta je pro členy skupiny <text:span text:style-name="Source_20_Text">ibot</text:span> je <text:span text:style-name="Strong_20_Emphasis">2 TB</text:span> (7 GB pro ostatní). V případě potřeby lze vytvářet sdílené složky, kam budou mít přístup jen vybraní uživatelé. Úložiště je zálohováno v <text:a xlink:type="simple" xlink:href="https://www.cesnet.cz/sluzby/datova-uloziste/" text:style-name="Internet_20_link" text:visited-style-name="Visited_20_Internet_20_Link">infrastruktuře CESNETu</text:a>. Zájemci o zvýšení kvóty nebo sdílenou složku musí kontaktovat <text:a xlink:type="simple" xlink:href="https://sorbus.ibot.cas.cz/cs/spravci-podpora" text:style-name="Internet_20_link" text:visited-style-name="Visited_20_Internet_20_Link">správce</text:a>.</text:p>
      <text:h text:style-name="Heading_20_2" text:outline-level="2"><text:bookmark-start text:name="__RefHeading___pristup-na-datove-uloziste_2"/><text:bookmark-start text:name="pristup-na-datove-uloziste"/>Přístup na datové úložiště<text:bookmark-end text:name="__RefHeading___pristup-na-datove-uloziste_2"/><text:bookmark-end text:name="pristup-na-datove-uloziste"/></text:h>
      <text:p text:style-name="Text_20_body">K datovému poli se přistupuje <text:span text:style-name="Strong_20_Emphasis">skrz libovolný uzel MetaCentra</text:span>, kde se data nachází ve složce <text:span text:style-name="Source_20_Text">/auto/pruhonice1-ibot/</text:span> a domovské adresáře jsou ve složce <text:span text:style-name="Source_20_Text">/auto/pruhonice1-ibot/home/</text:span>.</text:p>
      <text:p text:style-name="Text_20_body">K datovému úložišti se také lze připojit přímo přes protokoly <text:span text:style-name="Source_20_Text">SFTP</text:span> (pomocí libovolného klienta, např. <text:a xlink:type="simple" xlink:href="https://filezilla-project.org/" text:style-name="Internet_20_link" text:visited-style-name="Visited_20_Internet_20_Link">FileZilly</text:a>), <text:span text:style-name="Source_20_Text">SCP</text:span> nebo <text:span text:style-name="Source_20_Text">SSHFS</text:span> na adrese <text:span text:style-name="Source_20_Text">tilia-nfs.ibot.cas.cz</text:span> (alias <text:span text:style-name="Source_20_Text">storage-pruhonice1-ibot.metacentrum.cz</text:span>).</text:p>
      <text:h text:style-name="Heading_20_3" text:outline-level="3"><text:bookmark-start text:name="__RefHeading___graficti-klienty_3"/><text:bookmark-start text:name="graficti-klienty"/>Grafičtí klienty<text:bookmark-end text:name="__RefHeading___graficti-klienty_3"/><text:bookmark-end text:name="graficti-klienty"/></text:h>
      <text:p text:style-name="Text_20_body">Použijte <text:a xlink:type="simple" xlink:href="https://filezilla-project.org/" text:style-name="Internet_20_link" text:visited-style-name="Visited_20_Internet_20_Link">FileZillu</text:a>, <text:a xlink:type="simple" xlink:href="https://winscp.net/eng/docs/lang:cs" text:style-name="Internet_20_link" text:visited-style-name="Visited_20_Internet_20_Link">WinSCP</text:a>, apod. a zadejte:</text:p>
      <text:list text:style-name="List_20_1" text:continue-numbering="false">
        <text:list-item>
          <text:p text:style-name="List_20_1_Content_First"> Hostitel (cílový server): <text:span text:style-name="Source_20_Text">tilia-nfs.ibot.cas.cz</text:span></text:p>
        </text:list-item>
        <text:list-item>
          <text:p text:style-name="List_20_1_Content"> Port: <text:span text:style-name="Source_20_Text">22</text:span></text:p>
        </text:list-item>
        <text:list-item>
          <text:p text:style-name="List_20_1_Content"> Protokol: <text:span text:style-name="Source_20_Text">SFTP</text:span>, <text:span text:style-name="Source_20_Text">SCP</text:span>, <text:span text:style-name="Source_20_Text">SSH2</text:span></text:p>
        </text:list-item>
        <text:list-item>
          <text:p text:style-name="List_20_1_Content_Last"> Jméno a heslo do MetaCentra. <draw:frame draw:style-name="media" draw:name="0" text:anchor-type="as-char" draw:z-index="0" svg:width="" svg:rel-width="100%" svg:height="0cm"><draw:image xlink:href="Pictures/01afb7367c43b8332959c4891810dd1d.svg" xlink:type="simple" xlink:show="embed" xlink:actuate="onLoad"/></draw:frame></text:p>
        </text:list-item>
      </text:list>
      <text:p text:style-name="Text_20_body"><draw:frame draw:style-name="mediacenter" draw:name="Použití FileZilly Legend" text:anchor-type="paragraph" draw:z-index="0" svg:width="15.875cm"><draw:text-box><text:p text:style-name="legendcenter"><draw:frame draw:style-name="mediacenter" draw:name="Použití FileZilly" text:anchor-type="paragraph" draw:z-index="1" svg:width="15.875cm" svg:height="13.23712406015cm"><draw:image xlink:href="Pictures/bbce4007b64a710669ae7e3bbe84203b.png" xlink:type="simple" xlink:show="embed" xlink:actuate="onLoad"/></draw:frame>Použití FileZilly</text:p></draw:text-box></draw:frame></text:p>
      <text:h text:style-name="Heading_20_3" text:outline-level="3"><text:bookmark-start text:name="__RefHeading___pristup-pres-prikazovou-radku_4"/><text:bookmark-start text:name="pristup-pres-prikazovou-radku"/>Přístup přes příkazovou řádku<text:bookmark-end text:name="__RefHeading___pristup-pres-prikazovou-radku_4"/><text:bookmark-end text:name="pristup-pres-prikazovou-radku"/></text:h>
      <table:table table:style-name="Table">
        <table:table-column table:style-name="odt_auto_style_table_column_1_1"/>
        <table:table-row>
          <table:table-cell office:value-type="string" table:style-name="tablecell">
            <text:p text:style-name="Preformatted_20_Text"><text:span text:style-name="highlight_co0"># Kopírování souborů na a z úložiště</text:span><text:line-break/><text:span text:style-name="highlight_kw2">scp</text:span> <text:span text:style-name="highlight_re5">-r</text:span> lokalni<text:span text:style-name="highlight_sy0">/</text:span>soubory UZIVATEL<text:span text:style-name="highlight_sy0">@</text:span>tilia-nfs.ibot.cas.cz:~<text:span text:style-name="highlight_sy0">/</text:span>slozka<text:span text:style-name="highlight_sy0">/</text:span>serveru<text:span text:style-name="highlight_sy0">/</text:span><text:line-break/><text:span text:style-name="highlight_kw2">scp</text:span> <text:span text:style-name="highlight_re5">-r</text:span> UZIVATEL<text:span text:style-name="highlight_sy0">@</text:span>tilia-nfs.ibot.cas.cz:~<text:span text:style-name="highlight_sy0">/</text:span>serverove<text:span text:style-name="highlight_sy0">/</text:span>soubory slozka<text:span text:style-name="highlight_sy0">/</text:span>notebooku<text:span text:style-name="highlight_sy0">/</text:span></text:p>
          </table:table-cell>
        </table:table-row>
      </table:table>
      <text:h text:style-name="Heading_20_2" text:outline-level="2"><text:bookmark-start text:name="__RefHeading___sdilene-slozky_5"/><text:bookmark-start text:name="sdilene-slozky"/>Sdílené složky<text:bookmark-end text:name="__RefHeading___sdilene-slozky_5"/><text:bookmark-end text:name="sdilene-slozky"/></text:h>
      <text:p text:style-name="Text_20_body">Sdílené složky se nachází na úložišti ve složce <text:span text:style-name="Source_20_Text">/auto/pruhonice1-ibot/shared/SKUPINOVA_SLOZKA/</text:span> přístupné ze všech čelních i výpočetních uzlů MetaCentra. Pro každou sdílenou složku je k dispozici UNIXová skupina spravovaná v <text:a xlink:type="simple" xlink:href="https://perun.metacentrum.cz/" text:style-name="Internet_20_link" text:visited-style-name="Visited_20_Internet_20_Link">Perunovi</text:a>. Správcem skupiny může být jakýkoliv uživatel. Přihlašuje se jménem a heslem do MetaCentra, klikne na „Group Manager“, „Select Group“, „Select VO: MetaCentrum“ a vybere příslušnou skupinu, jejíž členy chce správce skupiny spravovat.</text:p>
      <text:p text:style-name="Text_20_body">Všechny soubory, ať už ve sdílených složkách, anebo v domovských adresářích, se počítají do souborové kóty daného uživatele (sdílené složky nemají vlastní kvótu). Uživatel může v případě potřeby <text:a xlink:type="simple" xlink:href="https://sorbus.ibot.cas.cz/cs/spravci-podpora" text:style-name="Internet_20_link" text:visited-style-name="Visited_20_Internet_20_Link">požádat</text:a> o navýšení kvóty.</text:p>
      <text:p text:style-name="Text_20_body">Soubory nově vytvořeném v adresáři <text:span text:style-name="Source_20_Text">/auto/pruhonice1-ibot/shared/SKUPINOVA_SLOZKA/</text:span> mají automaticky přiděleného skupinového vlastníka <text:span text:style-name="Source_20_Text">SKUPINA</text:span>. Pokud by se tak nestalo, musí uživatel změnit skupinového vlastníka. Poté je nutné změnit práva tak, aby byla data přístupná výhradně pro členy skupiny, a sice příkazy typu:</text:p>
      <table:table table:style-name="Table">
        <table:table-column table:style-name="odt_auto_style_table_column_2_1"/>
        <table:table-row>
          <table:table-cell office:value-type="string" table:style-name="tablecell">
            <text:p text:style-name="Preformatted_20_Text"><text:span text:style-name="highlight_co0"># Změna skupinového vlastníka</text:span><text:line-break/><text:span text:style-name="highlight_kw2">chgrp</text:span> <text:span text:style-name="highlight_re5">-R</text:span> SKUPINA <text:span text:style-name="highlight_sy0">/</text:span>auto<text:span text:style-name="highlight_sy0">/</text:span>pruhonice1-ibot<text:span text:style-name="highlight_sy0">/</text:span>shared<text:span text:style-name="highlight_sy0">/</text:span>SKUPINOVA_SLOZKA<text:line-break/><text:span text:style-name="highlight_co0"># Změna práv složek</text:span><text:line-break/><text:span text:style-name="highlight_kw2">find</text:span> <text:span text:style-name="highlight_sy0">/</text:span>auto<text:span text:style-name="highlight_sy0">/</text:span>pruhonice1-ibot<text:span text:style-name="highlight_sy0">/</text:span>shared<text:span text:style-name="highlight_sy0">/</text:span>SKUPINOVA_SLOZKA<text:span text:style-name="highlight_sy0">/</text:span> <text:span text:style-name="highlight_re5">-type</text:span> d <text:span text:style-name="highlight_re5">-exec</text:span> <text:span text:style-name="highlight_kw2">chmod</text:span> <text:span text:style-name="highlight_nu0">770</text:span> <text:span text:style-name="highlight_st_h">'{}'</text:span> \;<text:line-break/><text:span text:style-name="highlight_co0"># Změna práv souborů</text:span><text:line-break/><text:span text:style-name="highlight_kw2">find</text:span> <text:span text:style-name="highlight_sy0">/</text:span>auto<text:span text:style-name="highlight_sy0">/</text:span>pruhonice1-ibot<text:span text:style-name="highlight_sy0">/</text:span>shared<text:span text:style-name="highlight_sy0">/</text:span>SKUPINOVA_SLOZKA<text:span text:style-name="highlight_sy0">/</text:span> <text:span text:style-name="highlight_re5">-type</text:span> f <text:span text:style-name="highlight_re5">-exec</text:span> <text:span text:style-name="highlight_kw2">chmod</text:span> <text:span text:style-name="highlight_nu0">660</text:span> <text:span text:style-name="highlight_st_h">'{}'</text:span> \;</text:p>
          </table:table-cell>
        </table:table-row>
      </table:table>
      <text:p text:style-name="Text_20_body">Kvůli bezpečnosti souborů a nutnosti jejich sdílení musí uživatel dobře rozumět unixovým právům! Špatné nastavení práv může vést až ke ztrátě dat (např. jako důsledek špatně fungujícího skriptu jiného uživatele). Zároveň je nutné práva nastavit tak, aby s daty mohli manipulovat ostatní členové skupiny. Tyto operace lze provést i v grafických SFTP klientech (FileZilla, WinSCP apod.), nicméně v příkazové řádce to je jednodušší a rychlejší. V případě problémů se obracejte na <text:a xlink:type="simple" xlink:href="https://sorbus.ibot.cas.cz/cs/spravci-podpora" text:style-name="Internet_20_link" text:visited-style-name="Visited_20_Internet_20_Link">správ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1::34:04</meta:creation-date>
    <dc:creator>Generated</dc:creator>
    <dc:date>2026-09-17T01::34:04</dc:date>
    <dc:language>en-US</dc:language>
    <meta:editing-cycles>1</meta:editing-cycles>
    <meta:editing-duration>PT0S</meta:editing-duration>
    <dc:title>cs:datove-uloziste</dc:title>
  </office:meta>
</office:document-meta>
</file>