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2d261912c386dfab0b0a919dab8208.png"/>
  <manifest:file-entry manifest:media-type="image/png" manifest:full-path="Pictures/d67ea1f0f88968a38d3a4e61fc0d7e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bu-metacentrum-vyuziti"/><text:bookmark-start text:name="__RefHeading___botanicky-ustav-metacentrum-vyuziti-vypocetniho-vykonu_1"/><text:bookmark-start text:name="botanicky-ustav-metacentrum-vyuziti-vypocetniho-vykonu"/>Botanický ústav &amp; MetaCentrum, využití výpočetního výkonu<text:bookmark-end text:name="__RefHeading___botanicky-ustav-metacentrum-vyuziti-vypocetniho-vykonu_1"/><text:bookmark-end text:name="botanicky-ustav-metacentrum-vyuziti-vypocetniho-vykonu"/></text:h>
      <text:p text:style-name="Text_20_body"><draw:frame draw:style-name="mediaright" draw:name="MetaCentrum Legend" text:anchor-type="paragraph" draw:z-index="0" svg:width="5.2916666666667cm" style:rel-width="100%"><draw:text-box><text:p text:style-name="legendcenter"><draw:frame draw:style-name="mediaright" draw:name="MetaCentrum" text:anchor-type="paragraph" draw:z-index="0" svg:width="5.2916666666667cm" style:rel-width="100%" svg:height="1.2720110847189cm" style:rel-height="scale"><draw:image xlink:href="Pictures/422d261912c386dfab0b0a919dab8208.png" xlink:type="simple" xlink:show="embed" xlink:actuate="onLoad"/></draw:frame>MetaCentrum</text:p></draw:text-box></draw:frame></text:p>
      <text:p text:style-name="Text_20_body">Uživatelem MetaCentra může být každý akademický pracovník nebo student českých výzkumných institucí. Noví uživatelé musí vyplnit <text:a xlink:type="simple" xlink:href="https://metavo.metacentrum.cz/cs/application/" text:style-name="Internet_20_link" text:visited-style-name="Visited_20_Internet_20_Link">přihlášku</text:a> a používat výpočetní zdroje výhradně v souladu s <text:a xlink:type="simple" xlink:href="https://www.metacentrum.cz/cs/about/rules/" text:style-name="Internet_20_link" text:visited-style-name="Visited_20_Internet_20_Link">pravidly využití</text:a>.</text:p>
      <text:p text:style-name="Text_20_body"><draw:frame draw:style-name="medialeft" draw:name="BÚ AV ČR Legend" text:anchor-type="paragraph" draw:z-index="0" svg:width="5.2916666666667cm" style:rel-width="100%"><draw:text-box><text:p text:style-name="legendcenter"><draw:frame draw:style-name="medialeft" draw:name="BÚ AV ČR" text:anchor-type="paragraph" draw:z-index="1" svg:width="5.2916666666667cm" style:rel-width="100%" svg:height="1.8846576633166cm" style:rel-height="scale"><draw:image xlink:href="Pictures/d67ea1f0f88968a38d3a4e61fc0d7e58.png" xlink:type="simple" xlink:show="embed" xlink:actuate="onLoad"/></draw:frame>BÚ AV ČR</text:p></draw:text-box></draw:frame></text:p>
      <text:p text:style-name="Text_20_body">Zaměstnanci <text:a xlink:type="simple" xlink:href="https://www.ibot.cas.cz/cs/" text:style-name="Internet_20_link" text:visited-style-name="Visited_20_Internet_20_Link">Botanického ústavu</text:a> mají na svém průhonickém clusteru vyšší prioritu a jejich úlohy jsou spouštěny přednostně. Tito uživatelé se musí přihlásit do skupiny <text:span text:style-name="Source_20_Text">ibot</text:span> (členství není automatické, uživatele musí do skupiny <text:span text:style-name="Source_20_Text">ibot</text:span> přidat <text:a xlink:type="simple" xlink:href="https://sorbus.ibot.cas.cz/cs/spravci-podpora" text:style-name="Internet_20_link" text:visited-style-name="Visited_20_Internet_20_Link">správce</text:a>). Členství zajistí prioritní přístup k průhonickému clusteru a možnost využití průhonického <text:a xlink:type="simple" xlink:href="https://sorbus.ibot.cas.cz/cs/datove-uloziste" text:style-name="Internet_20_link" text:visited-style-name="Visited_20_Internet_20_Link">datového úložiště</text:a>. <text:span text:style-name="Strong_20_Emphasis">Chcete-li se stát členy skupiny <text:span text:style-name="Source_20_Text">ibot</text:span>, kontaktujte <text:a xlink:type="simple" xlink:href="https://sorbus.ibot.cas.cz/cs/spravci-podpora" text:style-name="Internet_20_link" text:visited-style-name="Visited_20_Internet_20_Link">správce</text:a>.</text:span></text:p>
      <text:list text:style-name="List_20_1" text:continue-numbering="false">
        <text:list-item>
          <text:p text:style-name="List_20_1_Content_First"> <text:a xlink:type="simple" xlink:href="https://sorbus.ibot.cas.cz/cs/prace" text:style-name="Internet_20_link" text:visited-style-name="Visited_20_Internet_20_Link">Práce na clusteru</text:a></text:p>
        </text:list-item>
        <text:list-item>
          <text:p text:style-name="List_20_1_Content_Last"> <text:a xlink:type="simple" xlink:href="https://sorbus.ibot.cas.cz/cs/pristup" text:style-name="Internet_20_link" text:visited-style-name="Visited_20_Internet_20_Link">Přístup k výpočetnímu clusteru Botanického ústavu pro zaměstnance a spolupracovníky BÚ</text:a> a <text:a xlink:type="simple" xlink:href="https://sorbus.ibot.cas.cz/cs/pristup#prihlaseni-do-infrastruktury-metacentra" text:style-name="Internet_20_link" text:visited-style-name="Visited_20_Internet_20_Link">Přihlášení do infrastruktury MetaCent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1::51:40</meta:creation-date>
    <dc:creator>Generated</dc:creator>
    <dc:date>2026-09-13T21::51:40</dc:date>
    <dc:language>en-US</dc:language>
    <meta:editing-cycles>1</meta:editing-cycles>
    <meta:editing-duration>PT0S</meta:editing-duration>
    <dc:title>cs:bu-metacentrum-vyuziti</dc:title>
  </office:meta>
</office:document-meta>
</file>